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c8c53101fc26477ff8b3a22c69af0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tudit_support:start"/><text:bookmark-start text:name="__RefHeading___studit_support_1"/><text:bookmark-start text:name="studit_support"/>studIT support<text:bookmark-end text:name="__RefHeading___studit_support_1"/><text:bookmark-end text:name="studit_support"/></text:h>
      <text:p text:style-name="Text_20_body">For us studIT support means to advise students and all other users on our services. </text:p>
      <text:h text:style-name="Heading_20_1" text:outline-level="1"><text:bookmark-start text:name="__RefHeading___what_is_studit_2"/><text:bookmark-start text:name="what_is_studit"/>What is studIT?<text:bookmark-end text:name="__RefHeading___what_is_studit_2"/><text:bookmark-end text:name="what_is_studit"/></text:h>
      <text:p text:style-name="Text_20_body"><draw:frame draw:style-name="mediaright" draw:name="0" text:anchor-type="paragraph" draw:z-index="0" svg:width="7.9375cm" style:rel-width="100%" svg:height="2.0492238562092cm" style:rel-height="scale"><draw:image xlink:href="Pictures/5c8c53101fc26477ff8b3a22c69af0cc.png" xlink:type="simple" xlink:show="embed" xlink:actuate="onLoad"/></draw:frame>
In 1996 studIT was founded by highly motivated students. Their goal was to enable all students to access the Internet at any time. The Internet Hotline by students for students was founded in 1998. Since April 2008 the Internet Hotline has been financed by tuition fees. At the same time the service features were extended, therefore it was time for a new name which displayed the bond with the students. That is why the Internet Hotline was renamed to <text:span text:style-name="Strong_20_Emphasis">studIT</text:span> in October 2008. studIT provides services for students aiming to facilitate their everyday life at Göttingen university. </text:p>
      <text:h text:style-name="Heading_20_5" text:outline-level="5"><text:bookmark-start text:name="__RefHeading___our_services_3"/><text:bookmark-start text:name="our_services"/>Our services<text:bookmark-end text:name="__RefHeading___our_services_3"/><text:bookmark-end text:name="our_services"/></text:h>
      <text:list text:style-name="List_20_1" text:continue-numbering="false">
        <text:list-item>
          <text:p text:style-name="List_20_1_Content_First"> provision of Linux and Windows based computers (client-based)</text:p>
        </text:list-item>
        <text:list-item>
          <text:p text:style-name="List_20_1_Content"> administration of student accounts</text:p>
        </text:list-item>
        <text:list-item>
          <text:p text:style-name="List_20_1_Content"> provision of a personal home directory with 4GB storage space</text:p>
        </text:list-item>
        <text:list-item>
          <text:p text:style-name="List_20_1_Content"> help desks at the following locations: chip card issue point, LRC SUB, LRC KWZ, LRC Med, studIT office in the cafeteria of the northern part of university </text:p>
        </text:list-item>
        <text:list-item>
          <text:p text:style-name="List_20_1_Content"> provision of a central printing solution</text:p>
        </text:list-item>
        <text:list-item>
          <text:p text:style-name="List_20_1_Content"> support at LRC SUB, LRC KWZ and LRC Med</text:p>
        </text:list-item>
        <text:list-item>
          <text:p text:style-name="List_20_1_Content_Last"> IT support</text:p>
        </text:list-item>
      </text:list>
      <text:p text:style-name="Text_20_body"><draw:frame draw:style-name="PluginODTAutoStyle_Frame_1_text_frame" draw:name="Frame1" text:anchor-type="paragraph" svg:width="433.701pt" draw:z-index="0" svg:x="0cm" svg:y="0cm" svg:min-height="1cm"><draw:text-box><table:table table:style-name="Table"><table:table-column table:style-name="odt_auto_style_table_column_1_1"/><table:table-row><table:table-cell office:value-type="string" table:style-name="tablecell"/></table:table-row></table:table></draw:text-box></draw:frame></text:p>
      <text:p text:style-name="Text_20_body"><text:a xlink:type="simple" xlink:href="tag&amp;#62; studIT support" text:style-name="Internet_20_link" text:visited-style-name="Visited_20_Internet_20_Link">tag&gt; studIT support</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33.701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2::25:09</meta:creation-date>
    <dc:creator>Generated</dc:creator>
    <dc:date>2026-08-18T02::25:09</dc:date>
    <dc:language>en-US</dc:language>
    <meta:editing-cycles>1</meta:editing-cycles>
    <meta:editing-duration>PT0S</meta:editing-duration>
    <dc:title>en:support:studit_support:start</dc:title>
  </office:meta>
</office:document-meta>
</file>