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22587c4a2ab544696bdbdd88f325d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kontakt"/><text:bookmark-start text:name="__RefHeading___contact_studit_1"/><text:bookmark-start text:name="contact_studit"/>Contact studIT<text:bookmark-end text:name="__RefHeading___contact_studit_1"/><text:bookmark-end text:name="contact_studit"/></text:h>
      <text:p text:style-name="Text_20_body"><draw:a xlink:type="simple" xlink:href="https://studit.uni-goettingen.de/support/studit_support/kontakt"><draw:frame draw:style-name="media" draw:name="0" text:anchor-type="as-char" draw:z-index="0" svg:width="2.6458333333333cm" style:rel-width="100%" svg:height="2.1694131832797cm" style:rel-height="scale"><draw:image xlink:href="Pictures/9b622587c4a2ab544696bdbdd88f325d.png" xlink:type="simple" xlink:show="embed" xlink:actuate="onLoad"/></draw:frame></draw:a>
<text:line-break/>
<text:span text:style-name="Strong_20_Emphasis">You can easily contact our studIT advisors:</text:span>
<text:line-break/>
<text:line-break/>
<text:line-break/></text:p>
      <text:list text:style-name="List_20_1" text:continue-numbering="false">
        <text:list-item>
          <text:p text:style-name="LastListParagraph_List_20_1_Content_First"> At our locations in the <text:a xlink:type="simple" xlink:href="https://studit.uni-goettingen.de/en/support/studit_support/chipkartenstelle" text:style-name="Internet_20_link" text:visited-style-name="Visited_20_Internet_20_Link">Main Lecture Hall Building</text:a> (ZHG), <text:a xlink:type="simple" xlink:href="https://studit.uni-goettingen.de/en/support/studit_support/lrc_sub" text:style-name="Internet_20_link" text:visited-style-name="Visited_20_Internet_20_Link">LRC SUB</text:a>, <text:a xlink:type="simple" xlink:href="https://studit.uni-goettingen.de/en/support/studit_support/lrc_med" text:style-name="Internet_20_link" text:visited-style-name="Visited_20_Internet_20_Link">LRC of the UMG Library</text:a> or in the <text:a xlink:type="simple" xlink:href="https://studit.uni-goettingen.de/support/studit_support/nordcampus" text:style-name="Internet_20_link" text:visited-style-name="Visited_20_Internet_20_Link">Physics Department Library at the North Campus</text:a> (northern part of the university)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Opening hours:</text:span></text:p><text:p text:style-name="Text_20_body"><text:span text:style-name="Strong_20_Emphasis">LRC SUB:</text:span></text:p><text:list text:style-name="List_20_1" text:continue-numbering="false"><text:list-item><text:p text:style-name="List_20_1_Content_First"> Mon, Wed, Fri: 10:00 a.m. - 4:00 p.m.  </text:p></text:list-item><text:list-item><text:p text:style-name="List_20_1_Content"> Tue, Thur: 10:00 a.m. - 6:30 p.m. </text:p></text:list-item><text:list-item><text:p text:style-name="List_20_1_Content_Last"> Sat, Sun: 1:00 p.m. - 4:00 p.m.<text:line-break/></text:p></text:list-item></text:list><text:p text:style-name="Text_20_body"><text:span text:style-name="Strong_20_Emphasis">LRC Med (UMG): </text:span><text:line-break/>
During the semester:</text:p><text:list text:style-name="List_20_1" text:continue-numbering="false"><text:list-item><text:p text:style-name="List_20_1_Content_First"> Monday and Wednesday: 10:00 a.m. - 4:00 p.m.</text:p></text:list-item><text:list-item><text:p text:style-name="List_20_1_Content"> Tuesday and Thursday: 12:00 p.m. - 6:00 p.m.</text:p></text:list-item><text:list-item><text:p text:style-name="List_20_1_Content_Last"> Friday: 10:00 a.m. - 1:00 p.m.<text:line-break/></text:p></text:list-item></text:list><text:p text:style-name="Text_20_body">During semester break - from mid-February till end of March and from mid-August till end of September:</text:p><text:list text:style-name="List_20_1" text:continue-numbering="false"><text:list-item><text:p text:style-name="List_20_1_Content_First"> Monday to Thursday: 10:00 a.m. - 2:00 p.m.</text:p></text:list-item><text:list-item><text:p text:style-name="List_20_1_Content_Last"> Friday: 10:00 a.m. - 1:00 p.m.<text:line-break/></text:p></text:list-item></text:list><text:p text:style-name="Text_20_body"><text:span text:style-name="Strong_20_Emphasis">North Campus (Physics Department Library):</text:span></text:p><text:list text:style-name="List_20_1" text:continue-numbering="false"><text:list-item><text:p text:style-name="LastListParagraph_List_20_1_Content_First"> Monday and Thursday: 12:00 p.m. - 2:00 p.m.</text:p></text:list-item></text:list></table:table-cell></table:table-row></table:table></draw:text-box></draw:frame></text:p>
      <text:p text:style-name="Text_20_body"><text:line-break/></text:p>
      <text:list text:style-name="List_20_1" text:continue-numbering="false">
        <text:list-item>
          <text:p text:style-name="List_20_1_Content_First"> Contact via phone: +49 (0)551 / 39-23366 (during our location opening hours)</text:p>
        </text:list-item>
        <text:list-item>
          <text:p text:style-name="List_20_1_Content_Last"> Contact via mail: campussupport@stud.uni-goettingen.de</text:p>
        </text:list-item>
      </text:list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0::35:05</meta:creation-date>
    <dc:creator>Generated</dc:creator>
    <dc:date>2026-09-09T20::35:05</dc:date>
    <dc:language>en-US</dc:language>
    <meta:editing-cycles>1</meta:editing-cycles>
    <meta:editing-duration>PT0S</meta:editing-duration>
    <dc:title>en:support:studit_support:kontakt</dc:title>
  </office:meta>
</office:document-meta>
</file>