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  <manifest:file-entry manifest:media-type="image/jpeg" manifest:full-path="Pictures/cd336838f876abb739ac4e4ce45460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hipkartenstelle"/><text:bookmark-start text:name="__RefHeading___chip_card_issue_point_in_the_main_lecture_hall_building_zhg_1"/><text:bookmark-start text:name="chip_card_issue_point_in_the_main_lecture_hall_building_zhg"/>Chip card issue point in the main lecture hall building (ZHG)<text:bookmark-end text:name="__RefHeading___chip_card_issue_point_in_the_main_lecture_hall_building_zhg_1"/><text:bookmark-end text:name="chip_card_issue_point_in_the_main_lecture_hall_building_zhg"/></text:h>
      <text:p text:style-name="Text_20_body">Location: <draw:a xlink:type="simple" xlink:href="https://lageplan.uni-goettingen.de/?ident=5257_1_EG_0.10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
<draw:frame draw:style-name="mediaright" draw:name="1" text:anchor-type="paragraph" draw:z-index="1" svg:width="7.9375cm" style:rel-width="100%" svg:height="5.953125cm" style:rel-height="scale"><draw:image xlink:href="Pictures/cd336838f876abb739ac4e4ce4546070.jp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Chip Card Issue Point has been closed since 01.06.2025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7:49</meta:creation-date>
    <dc:creator>Generated</dc:creator>
    <dc:date>2026-08-17T01::17:49</dc:date>
    <dc:language>en-US</dc:language>
    <meta:editing-cycles>1</meta:editing-cycles>
    <meta:editing-duration>PT0S</meta:editing-duration>
    <dc:title>en:support:studit_support:chipkartenstelle</dc:title>
  </office:meta>
</office:document-meta>
</file>