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d638afbcdb4ba81ce7e5607adc14d33.png"/>
  <manifest:file-entry manifest:media-type="image/png" manifest:full-path="Pictures/5d13931bbea79cc822ef3545fee6e23f.png"/>
  <manifest:file-entry manifest:media-type="image/png" manifest:full-path="Pictures/6108f80c8f974a1453de5be94c97246b.png"/>
  <manifest:file-entry manifest:media-type="image/png" manifest:full-path="Pictures/ff4d7f60a47e5bc68fd4e09bc685638e.png"/>
  <manifest:file-entry manifest:media-type="image/png" manifest:full-path="Pictures/289735430336674b12abf8679848adf5.png"/>
  <manifest:file-entry manifest:media-type="image/png" manifest:full-path="Pictures/693bef1873859c850691b5cae2951906.png"/>
  <manifest:file-entry manifest:media-type="image/png" manifest:full-path="Pictures/d4e85fbbd1b926af4dcd7265c0379b45.png"/>
  <manifest:file-entry manifest:media-type="image/png" manifest:full-path="Pictures/193afa1b0c72ac369f38ac1571dbd3b1.png"/>
  <manifest:file-entry manifest:media-type="image/png" manifest:full-path="Pictures/74ad66957e252f897900c2fd79ad630c.png"/>
  <manifest:file-entry manifest:media-type="image/png" manifest:full-path="Pictures/7b9c330ecc7ab82cfcc13e26466e7e48.png"/>
  <manifest:file-entry manifest:media-type="image/png" manifest:full-path="Pictures/b63bbcbc8f63f08ba417bab06ad92054.png"/>
  <manifest:file-entry manifest:media-type="image/png" manifest:full-path="Pictures/5ef594ae9fa1592236d46de832a00324.png"/>
  <manifest:file-entry manifest:media-type="image/png" manifest:full-path="Pictures/7fad478f6d8f40dc68e0c082e13b0477.png"/>
  <manifest:file-entry manifest:media-type="image/png" manifest:full-path="Pictures/f46012b0a32409d414f4505141f61b2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scannen:diascanner"/><text:bookmark-start text:name="__RefHeading___slide_scanner_nikon_superscan_9000_lrc_kwz_1"/><text:bookmark-start text:name="slide_scanner_nikon_superscan_9000_lrc_kwz"/>Slide scanner Nikon Superscan 9000 (LRC KWZ)<text:bookmark-end text:name="__RefHeading___slide_scanner_nikon_superscan_9000_lrc_kwz_1"/><text:bookmark-end text:name="slide_scanner_nikon_superscan_9000_lrc_kwz"/></text:h>
      <text:p text:style-name="Text_20_body">In this short instruction you will get to know how to use the slide scanner at the LRC KWZ. <text:a xlink:type="simple" xlink:href="https://studit.uni-goettingen.de/support/scannen/nikon_supercool_scan_9000_ed.pdf" text:style-name="Internet_20_link" text:visited-style-name="Visited_20_Internet_20_Link">Here</text:a> you can find and download the complete manual in English. <text:a xlink:type="simple" xlink:href="https://studit.uni-goettingen.de/support/scannen/ns4_manual_de.pdf" text:style-name="Internet_20_link" text:visited-style-name="Visited_20_Internet_20_Link">Here</text:a> you can download the manual for the scan software as PDF (in German). </text:p>
      <text:h text:style-name="Heading_20_2" text:outline-level="2"><text:bookmark-start text:name="__RefHeading___the_device_2"/><text:bookmark-start text:name="the_device"/>1 The device<text:bookmark-end text:name="__RefHeading___the_device_2"/><text:bookmark-end text:name="the_device"/></text:h>
      <text:p text:style-name="Text_20_body"><draw:frame draw:style-name="media" draw:name="0" text:anchor-type="as-char" draw:z-index="0" svg:width="11.90625cm" svg:height="4.7625cm"><draw:image xlink:href="Pictures/ad638afbcdb4ba81ce7e5607adc14d33.png" xlink:type="simple" xlink:show="embed" xlink:actuate="onLoad"/></draw:frame></text:p>
      <text:p text:style-name="Text_20_body">Statusleuchte: status LED<text:line-break/>
Einschubfach: holder slot<text:line-break/>
Ein-/Ausschalter: power switch<text:line-break/>
Auswurftaste: eject button<text:line-break/></text:p>
      <text:h text:style-name="Heading_20_2" text:outline-level="2"><text:bookmark-start text:name="__RefHeading___handling_3"/><text:bookmark-start text:name="handling"/>2 Handling<text:bookmark-end text:name="__RefHeading___handling_3"/><text:bookmark-end text:name="handling"/></text:h>
      <text:h text:style-name="Heading_20_3" text:outline-level="3"><text:bookmark-start text:name="__RefHeading___preparation_4"/><text:bookmark-start text:name="preparation"/>2.1 Preparation<text:bookmark-end text:name="__RefHeading___preparation_4"/><text:bookmark-end text:name="preparation"/></text:h>
      <text:p text:style-name="Text_20_body">Attention! The scanner should be switched on <text:span text:style-name="underline"><text:span text:style-name="Strong_20_Emphasis">before you log in</text:span></text:span>!</text:p>
      <text:h text:style-name="Heading_20_3" text:outline-level="3"><text:bookmark-start text:name="__RefHeading___when_to_use_which_film_holder_5"/><text:bookmark-start text:name="when_to_use_which_film_holder"/>2.2 When to use which film holder?<text:bookmark-end text:name="__RefHeading___when_to_use_which_film_holder_5"/><text:bookmark-end text:name="when_to_use_which_film_holder"/></text:h>
      <text:p text:style-name="Text_20_body">There are three different film holders which can be inserted with different media (slides or films).</text:p>
      <text:h text:style-name="Heading_20_4" text:outline-level="4"><text:bookmark-start text:name="__RefHeading___small_format_slide_holder_fh-835m_6"/><text:bookmark-start text:name="small_format_slide_holder_fh-835m"/>2.2.1 Small format slide holder FH-835M<text:bookmark-end text:name="__RefHeading___small_format_slide_holder_fh-835m_6"/><text:bookmark-end text:name="small_format_slide_holder_fh-835m"/></text:h>
      <text:p text:style-name="Text_20_body">The FH-835M can be used to scan up to five 35-mm slides (size „135“) with mounts 1.0–3.2mm thick. It can be used for every kind of frame (paper, plastic, glas). </text:p>
      <text:p text:style-name="Text_20_body"><draw:frame draw:style-name="media" draw:name="1" text:anchor-type="as-char" draw:z-index="1" svg:width="5.1329166666667cm" style:rel-width="100%" svg:height="6.8791666666667cm" style:rel-height="scale"><draw:image xlink:href="Pictures/5d13931bbea79cc822ef3545fee6e23f.png" xlink:type="simple" xlink:show="embed" xlink:actuate="onLoad"/></draw:frame></text:p>
      <text:h text:style-name="Heading_20_4" text:outline-level="4"><text:bookmark-start text:name="__RefHeading___small_format_film_holder_fh-835s_7"/><text:bookmark-start text:name="small_format_film_holder_fh-835s"/>2.2.2 Small format film holder FH-835S<text:bookmark-end text:name="__RefHeading___small_format_film_holder_fh-835s_7"/><text:bookmark-end text:name="small_format_film_holder_fh-835s"/></text:h>
      <text:p text:style-name="Text_20_body">The FH-835S can be used with one or two strips of 35-mm film (size „135“). Each strip can be up to six frames long. It is also possible to insert single images or several small strips. </text:p>
      <text:p text:style-name="Text_20_body"><draw:frame draw:style-name="media" draw:name="2" text:anchor-type="as-char" draw:z-index="2" svg:width="5.5033333333333cm" style:rel-width="100%" svg:height="7.4083333333333cm" style:rel-height="scale"><draw:image xlink:href="Pictures/6108f80c8f974a1453de5be94c97246b.png" xlink:type="simple" xlink:show="embed" xlink:actuate="onLoad"/></draw:frame></text:p>
      <text:h text:style-name="Heading_20_4" text:outline-level="4"><text:bookmark-start text:name="__RefHeading___medium_format_film_holder_fh-8695_8"/><text:bookmark-start text:name="medium_format_film_holder_fh-8695"/>2.2.3 Medium format film holder FH-8695<text:bookmark-end text:name="__RefHeading___medium_format_film_holder_fh-8695_8"/><text:bookmark-end text:name="medium_format_film_holder_fh-8695"/></text:h>
      <text:p text:style-name="Text_20_body">The FH-8695 can be used to scan medium format film (size „120“ or „220“ roll film) and electron microscope film (59*82 mm). It is possible to insert single images or strips. </text:p>
      <text:p text:style-name="Text_20_body"><draw:frame draw:style-name="media" draw:name="3" text:anchor-type="as-char" draw:z-index="3" svg:width="5.5297916666667cm" style:rel-width="100%" svg:height="7.46125cm" style:rel-height="scale"><draw:image xlink:href="Pictures/ff4d7f60a47e5bc68fd4e09bc685638e.png" xlink:type="simple" xlink:show="embed" xlink:actuate="onLoad"/></draw:frame></text:p>
      <text:h text:style-name="Heading_20_3" text:outline-level="3"><text:bookmark-start text:name="__RefHeading___how_to_place_the_film_in_the_holder_9"/><text:bookmark-start text:name="how_to_place_the_film_in_the_holder"/>2.3 How to place the film in the holder<text:bookmark-end text:name="__RefHeading___how_to_place_the_film_in_the_holder_9"/><text:bookmark-end text:name="how_to_place_the_film_in_the_holder"/></text:h>
      <text:h text:style-name="Heading_20_4" text:outline-level="4"><text:bookmark-start text:name="__RefHeading___small_format_slide_holder_fh-835m_10"/><text:bookmark-start text:name="small_format_slide_holder_fh-835m1"/>2.3.1 Small format slide holder FH-835M<text:bookmark-end text:name="__RefHeading___small_format_slide_holder_fh-835m_10"/><text:bookmark-end text:name="small_format_slide_holder_fh-835m1"/></text:h>
      <text:p text:style-name="Text_20_body"><draw:frame draw:style-name="media" draw:name="4" text:anchor-type="as-char" draw:z-index="4" svg:width="9.1545833333333cm" style:rel-width="100%" svg:height="3.8364583333333cm" style:rel-height="scale"><draw:image xlink:href="Pictures/289735430336674b12abf8679848adf5.png" xlink:type="simple" xlink:show="embed" xlink:actuate="onLoad"/></draw:frame></text:p>
      <text:h text:style-name="Heading_20_4" text:outline-level="4"><text:bookmark-start text:name="__RefHeading___small_format_film_holder_fh-835s_11"/><text:bookmark-start text:name="small_format_film_holder_fh-835s1"/>2.3.2 Small format film holder FH-835S<text:bookmark-end text:name="__RefHeading___small_format_film_holder_fh-835s_11"/><text:bookmark-end text:name="small_format_film_holder_fh-835s1"/></text:h>
      <text:p text:style-name="Text_20_body"><draw:frame draw:style-name="media" draw:name="5" text:anchor-type="as-char" draw:z-index="5" svg:width="9.8160416666667cm" style:rel-width="100%" svg:height="7.4083333333333cm" style:rel-height="scale"><draw:image xlink:href="Pictures/693bef1873859c850691b5cae2951906.png" xlink:type="simple" xlink:show="embed" xlink:actuate="onLoad"/></draw:frame></text:p>
      <text:h text:style-name="Heading_20_4" text:outline-level="4"><text:bookmark-start text:name="__RefHeading___medium_format_or_electron_microscope_film_holder_fh-8695_12"/><text:bookmark-start text:name="medium_format_or_electron_microscope_film_holder_fh-8695"/>2.3.3 Medium format or electron microscope film holder FH-8695<text:bookmark-end text:name="__RefHeading___medium_format_or_electron_microscope_film_holder_fh-8695_12"/><text:bookmark-end text:name="medium_format_or_electron_microscope_film_holder_fh-8695"/></text:h>
      <text:p text:style-name="Text_20_body"><draw:frame draw:style-name="media" draw:name="6" text:anchor-type="as-char" draw:z-index="6" svg:width="8.4666666666667cm" style:rel-width="100%" svg:height="6.2970833333333cm" style:rel-height="scale"><draw:image xlink:href="Pictures/d4e85fbbd1b926af4dcd7265c0379b45.png" xlink:type="simple" xlink:show="embed" xlink:actuate="onLoad"/></draw:frame></text:p>
      <text:h text:style-name="Heading_20_3" text:outline-level="3"><text:bookmark-start text:name="__RefHeading___starting_of_the_software_13"/><text:bookmark-start text:name="starting_of_the_software"/>2.4 Starting of the software<text:bookmark-end text:name="__RefHeading___starting_of_the_software_13"/><text:bookmark-end text:name="starting_of_the_software"/></text:h>
      <text:p text:style-name="Text_20_body">Now you have different options. If you exclusively want to scan and save the images without editing them, start the programme Niko Scan 4. If you want to edit the images after scanning, it is useful to scan them by using the respective editing programme. In both cases Nikon Scan 4 opens (either directly in the editing programme or by clicking on it in the start menu). That is why you can follow the instructions, irrespective of whether you have started Nikon Scan 4 by clicking on it in the start menu or it has started itself in the editing programme. </text:p>
      <text:h text:style-name="Heading_20_3" text:outline-level="3"><text:bookmark-start text:name="__RefHeading___insert_the_holder_14"/><text:bookmark-start text:name="insert_the_holder"/>2.5 Insert the holder<text:bookmark-end text:name="__RefHeading___insert_the_holder_14"/><text:bookmark-end text:name="insert_the_holder"/></text:h>
      <text:p text:style-name="Text_20_body">After you made sure that the status LED is glowing steadily, slide the holder slowly into the holder slot with the arrow up and keeping the holder straight. </text:p>
      <text:p text:style-name="Text_20_body"><draw:frame draw:style-name="media" draw:name="7" text:anchor-type="as-char" draw:z-index="7" svg:width="7.0379166666667cm" style:rel-width="100%" svg:height="5.2122916666667cm" style:rel-height="scale"><draw:image xlink:href="Pictures/193afa1b0c72ac369f38ac1571dbd3b1.png" xlink:type="simple" xlink:show="embed" xlink:actuate="onLoad"/></draw:frame></text:p>
      <text:p text:style-name="Text_20_body">If the inserted holder has reached the position of the arrows, the automatic loading mechanism will activate. Do not get confused by the different noises. </text:p>
      <text:p text:style-name="Text_20_body"><draw:frame draw:style-name="media" draw:name="8" text:anchor-type="as-char" draw:z-index="8" svg:width="8.5460416666667cm" style:rel-width="100%" svg:height="6.7204166666667cm" style:rel-height="scale"><draw:image xlink:href="Pictures/74ad66957e252f897900c2fd79ad630c.png" xlink:type="simple" xlink:show="embed" xlink:actuate="onLoad"/></draw:frame></text:p>
      <text:h text:style-name="Heading_20_3" text:outline-level="3"><text:bookmark-start text:name="__RefHeading___choose_film_type_and_colour_model_15"/><text:bookmark-start text:name="choose_film_type_and_colour_model"/>2.6 Choose film type and colour model<text:bookmark-end text:name="__RefHeading___choose_film_type_and_colour_model_15"/><text:bookmark-end text:name="choose_film_type_and_colour_model"/></text:h>
      <text:p text:style-name="Text_20_body"><draw:frame draw:style-name="media" draw:name="9" text:anchor-type="as-char" draw:z-index="9" svg:width="10.821458333333cm" svg:height="9.2339583333333cm"><draw:image xlink:href="Pictures/7b9c330ecc7ab82cfcc13e26466e7e48.png" xlink:type="simple" xlink:show="embed" xlink:actuate="onLoad"/></draw:frame></text:p>
      <text:p text:style-name="Text_20_body">Now choose the film type which you put into the holder:</text:p>
      <text:p text:style-name="Text_20_body"><draw:frame draw:style-name="media" draw:name="10" text:anchor-type="as-char" draw:z-index="10" svg:width="4.048125cm" style:rel-width="100%" svg:height="3.0427083333333cm" style:rel-height="scale"><draw:image xlink:href="Pictures/b63bbcbc8f63f08ba417bab06ad92054.png" xlink:type="simple" xlink:show="embed" xlink:actuate="onLoad"/></draw:frame></text:p>
      <text:p text:style-name="Text_20_body">Now choose the colour model:</text:p>
      <text:p text:style-name="Text_20_body"><draw:frame draw:style-name="media" draw:name="11" text:anchor-type="as-char" draw:z-index="11" svg:width="3.9952083333333cm" style:rel-width="100%" svg:height="2.4077083333333cm" style:rel-height="scale"><draw:image xlink:href="Pictures/5ef594ae9fa1592236d46de832a00324.png" xlink:type="simple" xlink:show="embed" xlink:actuate="onLoad"/></draw:frame></text:p>
      <text:h text:style-name="Heading_20_3" text:outline-level="3"><text:bookmark-start text:name="__RefHeading___pre-scan_16"/><text:bookmark-start text:name="pre-scan"/>2.7 Pre-scan<text:bookmark-end text:name="__RefHeading___pre-scan_16"/><text:bookmark-end text:name="pre-scan"/></text:h>
      <text:list text:style-name="List_20_1" text:continue-numbering="false">
        <text:list-item>
          <text:p text:style-name="LastListParagraph_List_20_1_Content_First"> Open the image index:</text:p>
        </text:list-item>
      </text:list>
      <text:p text:style-name="Text_20_body"><draw:frame draw:style-name="media" draw:name="12" text:anchor-type="as-char" draw:z-index="12" svg:width="10.212916666667cm" svg:height="8.651875cm"><draw:image xlink:href="Pictures/7fad478f6d8f40dc68e0c082e13b0477.png" xlink:type="simple" xlink:show="embed" xlink:actuate="onLoad"/></draw:frame></text:p>
      <text:list text:style-name="List_20_1" text:continue-numbering="false">
        <text:list-item>
          <text:p text:style-name="LastListParagraph_List_20_1_Content_First"> Click on the icon to blend in the image index:</text:p>
        </text:list-item>
      </text:list>
      <text:p text:style-name="Text_20_body"><draw:frame draw:style-name="media" draw:name="13" text:anchor-type="as-char" draw:z-index="13" svg:width="10.212916666667cm" svg:height="8.810625cm"><draw:image xlink:href="Pictures/f46012b0a32409d414f4505141f61b25.png" xlink:type="simple" xlink:show="embed" xlink:actuate="onLoad"/></draw:frame></text:p>
      <text:p text:style-name="Text_20_body">Now you can either click on single images or scan more than one image (batch scan) by pressing and holding the strg-button when choosing the images. By using the scroll bar at the right side of the image index you will get to the other images to select them. </text:p>
      <text:p text:style-name="Text_20_body">Selected images are indicated by a blue frame. If the pre-scan is finished you will see the chosen images as followed: </text:p>
      <text:h text:style-name="Heading_20_3" text:outline-level="3"><text:bookmark-start text:name="__RefHeading___selecting_a_crop_and_adjusting_other_settings_17"/><text:bookmark-start text:name="selecting_a_crop_and_adjusting_other_settings"/>2.8 Selecting a crop and adjusting other settings<text:bookmark-end text:name="__RefHeading___selecting_a_crop_and_adjusting_other_settings_17"/><text:bookmark-end text:name="selecting_a_crop_and_adjusting_other_settings"/></text:h>
      <text:p text:style-name="Text_20_body">By using the Tool Palette you can adjust different settings, that is to say it is possible to select certain crops of an image (under Layout Tools) or to adjust the output size and resolution.  This Tool Palette also offers other functionalities. However, these settings are not mandatory (If you want to, you can go on to chapter 2.9 Scan and Save), but they can help you to improve the quality of your scanned images.  
It is recommendable to activate the Digital ICE4 Advanced (by ticking it in the appropriate menu item) if your originals are visibly scratched. This digitally corrects dust and scratches on the images. Unfortunately this procedure does not work with Kodachrome slides and b&amp;w films. </text:p>
      <text:h text:style-name="Heading_20_3" text:outline-level="3"><text:bookmark-start text:name="__RefHeading___scanning_and_saving_18"/><text:bookmark-start text:name="scanning_and_saving"/>2.9 Scanning and saving<text:bookmark-end text:name="__RefHeading___scanning_and_saving_18"/><text:bookmark-end text:name="scanning_and_saving"/></text:h>
      <text:p text:style-name="Text_20_body">If you select more than one image it is possible to save them at a desired storage location. During scanning a loading bar shows its progress and each picture opens in a new window.</text:p>
      <text:h text:style-name="Heading_20_3" text:outline-level="3"><text:bookmark-start text:name="__RefHeading___ejecting_the_holder_19"/><text:bookmark-start text:name="ejecting_the_holder"/>2.10 Ejecting the holder<text:bookmark-end text:name="__RefHeading___ejecting_the_holder_19"/><text:bookmark-end text:name="ejecting_the_holder"/></text:h>
      <text:p text:style-name="Text_20_body">If the ejection does not start automatically after pressing the appropriate button or if you suddenly hear a rasping noise please switch the scanner off immediately and ask an advisor at the information desk for help!
After you have finished scanning, please give the holder back to one of our advisors. If you want to scan beyond our consulting hours or if you cannot find any studIT advisor, please hand in the holder at the library counter. </text:p>
      <text:p text:style-name="Text_20_body"><text:a xlink:type="simple" xlink:href="tag&amp;#62; slide scanner nikon superscan 9000 slides lrc kwz electron microscope" text:style-name="Internet_20_link" text:visited-style-name="Visited_20_Internet_20_Link">tag&gt; slide scanner nikon superscan 9000 slides lrc kwz electron microscop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1::37:44</meta:creation-date>
    <dc:creator>Generated</dc:creator>
    <dc:date>2026-08-17T11::37:44</dc:date>
    <dc:language>en-US</dc:language>
    <meta:editing-cycles>1</meta:editing-cycles>
    <meta:editing-duration>PT0S</meta:editing-duration>
    <dc:title>en:support:scannen:diascanner</dc:title>
  </office:meta>
</office:document-meta>
</file>