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1f5f1d315ef20570bc7e984d21e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lsg:start"/><text:bookmark-start text:name="__RefHeading___lern-_und_studiengebaude_-_booking_and_using_rooms_1"/><text:bookmark-start text:name="lern-_und_studiengebaude_-_booking_and_using_rooms"/>Lern- und Studiengebäude - booking and using rooms<text:bookmark-end text:name="__RefHeading___lern-_und_studiengebaude_-_booking_and_using_rooms_1"/><text:bookmark-end text:name="lern-_und_studiengebaude_-_booking_and_using_rooms"/></text:h>
      <text:p text:style-name="Text_20_body">Here you'll find information on how to book and use rooms at Lern- und Studiengebäudes (LSG) of Uni Göttingen. Even more information can be obtained through the <text:a xlink:type="simple" xlink:href="https://www.uni-goettingen.de/en/447835.html" text:style-name="Internet_20_link" text:visited-style-name="Visited_20_Internet_20_Link">LSG website</text:a>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draw:frame draw:style-name="media" draw:name="0" text:anchor-type="as-char" draw:z-index="0" svg:width="21.166666666667cm" style:rel-width="100%" svg:height="9.4720833333333cm" style:rel-height="scale"><draw:image xlink:href="Pictures/341f5f1d315ef20570bc7e984d21e6a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48:22</meta:creation-date>
    <dc:creator>Generated</dc:creator>
    <dc:date>2026-08-17T00::48:22</dc:date>
    <dc:language>en-US</dc:language>
    <meta:editing-cycles>1</meta:editing-cycles>
    <meta:editing-duration>PT0S</meta:editing-duration>
    <dc:title>en:support:lsg:start</dc:title>
  </office:meta>
</office:document-meta>
</file>