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77c768c878498219aee4258392fae7.png"/>
  <manifest:file-entry manifest:media-type="image/png" manifest:full-path="Pictures/a35711c4dd594c8071859019f362e1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upport:email:webmail"/><text:bookmark-start text:name="__RefHeading___access_your_student_e-mail_account_via_browser_1"/><text:bookmark-start text:name="access_your_student_e-mail_account_via_browser"/>Access your student e-mail account via browser<text:bookmark-end text:name="__RefHeading___access_your_student_e-mail_account_via_browser_1"/><text:bookmark-end text:name="access_your_student_e-mail_account_via_browser"/></text:h>
      <text:p text:style-name="Text_20_body">You can check your e-mail anywhere and anytime via <text:a xlink:type="simple" xlink:href="https://ecampus.uni-goettingen.de" text:style-name="Internet_20_link" text:visited-style-name="Visited_20_Internet_20_Link">eCampus</text:a>. If the eCampus portal is down (maintenance or technical problems), you can also access your mail directly via Outlook Web Access.</text:p>
      <text:p text:style-name="Text_20_body">1. open browser<text:line-break/>
2. browse to the following URL: <text:a xlink:type="simple" xlink:href="http://email.gwdg.de" text:style-name="Internet_20_link" text:visited-style-name="Visited_20_Internet_20_Link">http://email.gwdg.de</text:a> <text:line-break/></text:p>
      <text:p text:style-name="Text_20_body"><draw:frame draw:style-name="media" draw:name="0" text:anchor-type="as-char" draw:z-index="0" svg:width="10.583333333333cm" svg:height="6.0074181117534cm"><draw:image xlink:href="Pictures/fc77c768c878498219aee4258392fae7.png" xlink:type="simple" xlink:show="embed" xlink:actuate="onLoad"/></draw:frame>
3. enter user id:</text:p>
      <text:list text:style-name="List_20_1" text:continue-numbering="false">
        <text:list-item>
          <text:p text:style-name="List_20_1_Content_First"> ug-student\accountname (e.g. ug-student\m.musterfrau).</text:p>
        </text:list-item>
        <text:list-item>
          <text:p text:style-name="List_20_1_Content_Last"> password</text:p>
        </text:list-item>
      </text:list>
      <text:p text:style-name="Text_20_body">4. edit emails in the web-based email client</text:p>
      <text:p text:style-name="Text_20_body"><draw:frame draw:style-name="media" draw:name="1" text:anchor-type="as-char" draw:z-index="1" svg:width="13.229166666667cm" svg:height="7.4733722831314cm"><draw:image xlink:href="Pictures/a35711c4dd594c8071859019f362e1da.png" xlink:type="simple" xlink:show="embed" xlink:actuate="onLoad"/></draw:frame></text:p>
      <text:p text:style-name="Text_20_body"> <text:a xlink:type="simple" xlink:href="tag&amp;#62;mail mails address webmail student account webmail client mailer exchange server" text:style-name="Internet_20_link" text:visited-style-name="Visited_20_Internet_20_Link">tag&gt;mail mails address webmail student account webmail client mailer exchange 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13:49</meta:creation-date>
    <dc:creator>Generated</dc:creator>
    <dc:date>2026-08-17T10::13:49</dc:date>
    <dc:language>en-US</dc:language>
    <meta:editing-cycles>1</meta:editing-cycles>
    <meta:editing-duration>PT0S</meta:editing-duration>
    <dc:title>en:support:email:webmail</dc:title>
  </office:meta>
</office:document-meta>
</file>