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fb0531f2d2ea6a5bce76e3a00c07a2a.png"/>
  <manifest:file-entry manifest:media-type="image/png" manifest:full-path="Pictures/a1bf86d85914e1bda000e899f76f5d7b.png"/>
  <manifest:file-entry manifest:media-type="image/jpeg" manifest:full-path="Pictures/4ba3764e64f3c4f1261e0e42c02b6b49.jpg"/>
  <manifest:file-entry manifest:media-type="image/jpeg" manifest:full-path="Pictures/2328b2b306a543cf140c584ca02e4f68.jpg"/>
  <manifest:file-entry manifest:media-type="image/png" manifest:full-path="Pictures/51bfcef8fa6b5c4bcf20d0421573753e.png"/>
  <manifest:file-entry manifest:media-type="image/png" manifest:full-path="Pictures/035fc34cc8f041c4459adda0707ade79.png"/>
  <manifest:file-entry manifest:media-type="image/jpeg" manifest:full-path="Pictures/3a3c8b767e05375866a97ac5a8981a0b.jpeg"/>
  <manifest:file-entry manifest:media-type="image/png" manifest:full-path="Pictures/613dfcab04b1b33695bc24b3705eda2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email:addressbuch_export_import"/><text:bookmark-start text:name="__RefHeading___address_book_export_import_1"/><text:bookmark-start text:name="address_book_export_import"/>Address Book Export &amp; Import<text:bookmark-end text:name="__RefHeading___address_book_export_import_1"/><text:bookmark-end text:name="address_book_export_import"/></text:h>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Please note that direct access to eCampusmail will be <text:span text:style-name="Strong_20_Emphasis">completely disabled</text:span> as of <text:span text:style-name="Strong_20_Emphasis">01.06.2026</text:span>. After that date, university emails can only be accessed via the <text:a xlink:type="simple" xlink:href="https://email.stud.uni-goettingen.de/" text:style-name="Internet_20_link" text:visited-style-name="Visited_20_Internet_20_Link">Outlook Web App</text:a>.<text:line-break/></text:p></table:table-cell></table:table-row></table:table></draw:text-box></draw:frame></text:p>
      <text:p text:style-name="Text_20_body">To export your contacts from the old <text:a xlink:type="simple" xlink:href="http://ecampusmail.uni-goettingen.de" text:style-name="Internet_20_link" text:visited-style-name="Visited_20_Internet_20_Link">eCampusmail</text:a> and add them to your smartphone's contacts, just follow these instructions.</text:p>
      <text:p text:style-name="Text_20_body">You can easily download your contacts from the old eCampusmail web interface. To do this, log in and click the “Contacts” tab on the right-hand side. From there, click the “Export” button to download the VCF file containing your contacts.</text:p>
      <text:p text:style-name="Text_20_body"><draw:frame draw:style-name="media" draw:name="0" text:anchor-type="as-char" draw:z-index="0" svg:width="50.8cm" style:rel-width="100%" svg:height="30.48cm" style:rel-height="scale"><draw:image xlink:href="Pictures/9fb0531f2d2ea6a5bce76e3a00c07a2a.png" xlink:type="simple" xlink:show="embed" xlink:actuate="onLoad"/></draw:frame></text:p>
      <text:p text:style-name="Text_20_body">The vcf file is usually saved in the Downloads folder. Depending on your settings, the file may be named “Kontakte.vcf” or “contacts.vcf.”</text:p>
      <text:p text:style-name="Text_20_body"><draw:frame draw:style-name="media" draw:name="1" text:anchor-type="as-char" draw:z-index="1" svg:width="36.962291666667cm" style:rel-width="100%" svg:height="26.749375cm" style:rel-height="scale"><draw:image xlink:href="Pictures/a1bf86d85914e1bda000e899f76f5d7b.png" xlink:type="simple" xlink:show="embed" xlink:actuate="onLoad"/></draw:frame></text:p>
      <text:p text:style-name="Text_20_body">From here, you'll need to transfer the vcf file to your smartphone. You can send it to yourself via email or a messaging app, for example.</text:p>
      <text:h text:style-name="Heading_20_2" text:outline-level="2"><text:bookmark-start text:name="__RefHeading___android_2"/><text:bookmark-start text:name="android"/>Android<text:bookmark-end text:name="__RefHeading___android_2"/><text:bookmark-end text:name="android"/></text:h>
      <text:p text:style-name="Text_20_body">Wenn die vcf-Datei dann auf deinem Android-Handy z.B. in der 'Eigene-Dateien'-App ist, dann musst du die Datei nur Doppelklicken und im nächsten Schritt auf 'Importieren' klicken.</text:p>
      <text:p text:style-name="Text_20_body"><draw:frame draw:style-name="media" draw:name="2" text:anchor-type="as-char" draw:z-index="2" svg:width="7.9375cm" style:rel-width="100%" svg:height="17.15027700831cm" style:rel-height="scale"><draw:image xlink:href="Pictures/4ba3764e64f3c4f1261e0e42c02b6b49.jpg" xlink:type="simple" xlink:show="embed" xlink:actuate="onLoad"/></draw:frame> <draw:frame draw:style-name="media" draw:name="3" text:anchor-type="as-char" draw:z-index="3" svg:width="7.9375cm" style:rel-width="100%" svg:height="17.197916666667cm" style:rel-height="scale"><draw:image xlink:href="Pictures/2328b2b306a543cf140c584ca02e4f68.jpg" xlink:type="simple" xlink:show="embed" xlink:actuate="onLoad"/></draw:frame></text:p>
      <text:p text:style-name="Text_20_body">You'll then find the contacts in your address book.</text:p>
      <text:h text:style-name="Heading_20_2" text:outline-level="2"><text:bookmark-start text:name="__RefHeading___iphone_3"/><text:bookmark-start text:name="iphone"/>iPhone<text:bookmark-end text:name="__RefHeading___iphone_3"/><text:bookmark-end text:name="iphone"/></text:h>
      <text:p text:style-name="Text_20_body">If the vcf file is located, for example, in the “Downloads” folder of the ‘Files’ app, you'll need to press and hold the file until an overlay appears. In this overlay, tap “Share.” The “Share Sheet” will then appear. In the “Share Sheet,” you may need to scroll to the side until you see the 'Contacts’ app.</text:p>
      <text:p text:style-name="Text_20_body"><draw:frame draw:style-name="media" draw:name="4" text:anchor-type="as-char" draw:z-index="4" svg:width="7.9375cm" style:rel-width="100%" svg:height="17.177564102564cm" style:rel-height="scale"><draw:image xlink:href="Pictures/51bfcef8fa6b5c4bcf20d0421573753e.png" xlink:type="simple" xlink:show="embed" xlink:actuate="onLoad"/></draw:frame> <draw:frame draw:style-name="media" draw:name="5" text:anchor-type="as-char" draw:z-index="5" svg:width="7.9375cm" style:rel-width="100%" svg:height="17.177564102564cm" style:rel-height="scale"><draw:image xlink:href="Pictures/035fc34cc8f041c4459adda0707ade79.png" xlink:type="simple" xlink:show="embed" xlink:actuate="onLoad"/></draw:frame></text:p>
      <text:p text:style-name="Text_20_body"><draw:frame draw:style-name="media" draw:name="6" text:anchor-type="as-char" draw:z-index="6" svg:width="7.9375cm" style:rel-width="100%" svg:height="17.177564102564cm" style:rel-height="scale"><draw:image xlink:href="Pictures/3a3c8b767e05375866a97ac5a8981a0b.jpeg" xlink:type="simple" xlink:show="embed" xlink:actuate="onLoad"/></draw:frame> <draw:frame draw:style-name="media" draw:name="7" text:anchor-type="as-char" draw:z-index="7" svg:width="7.9375cm" style:rel-width="100%" svg:height="17.031991525424cm" style:rel-height="scale"><draw:image xlink:href="Pictures/613dfcab04b1b33695bc24b3705eda2f.png" xlink:type="simple" xlink:show="embed" xlink:actuate="onLoad"/></draw:frame></text:p>
      <text:p text:style-name="Text_20_body">You'll then find the contacts in your address boo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06::26:21</meta:creation-date>
    <dc:creator>Generated</dc:creator>
    <dc:date>2026-08-17T06::26:21</dc:date>
    <dc:language>en-US</dc:language>
    <meta:editing-cycles>1</meta:editing-cycles>
    <meta:editing-duration>PT0S</meta:editing-duration>
    <dc:title>en:support:email:addressbuch_export_import</dc:title>
  </office:meta>
</office:document-meta>
</file>