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7a996f80475ade934821fe6ccaa64f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ecampus:studip"/><text:bookmark-start text:name="__RefHeading___stud.ip_in_ecampus_1"/><text:bookmark-start text:name="stud.ip_in_ecampus"/>Stud.IP in eCampus<text:bookmark-end text:name="__RefHeading___stud.ip_in_ecampus_1"/><text:bookmark-end text:name="stud.ip_in_ecampus"/></text:h>
      <text:p text:style-name="Text_20_body">Stud.IP can be used in eCampus. You do not have to log in to Stud.IP  separately after logging in to eCampus. Stud.IP events have an effect on your <text:a xlink:type="simple" xlink:href="https://studit.uni-goettingen.de/en/support/ecampus/kalender" text:style-name="Internet_20_link" text:visited-style-name="Visited_20_Internet_20_Link">Calendar in eCampus</text:a> .</text:p>
      <text:h text:style-name="Heading_20_3" text:outline-level="3"><text:bookmark-start text:name="__RefHeading___note_for_first_login_2"/><text:bookmark-start text:name="note_for_first_login"/>Note for first login<text:bookmark-end text:name="__RefHeading___note_for_first_login_2"/><text:bookmark-end text:name="note_for_first_login"/></text:h>
      <text:p text:style-name="Text_20_body">If you do not have a Stud.IP account yet, it will be created automatically. To confirm the Stud.IP terms of use, click on the link <text:span text:style-name="Strong_20_Emphasis">[I accept the terms of use]</text:span>.</text:p>
      <text:p text:style-name="Text_20_body"><draw:frame draw:style-name="media" draw:name="0" text:anchor-type="as-char" draw:z-index="0" svg:width="13.229166666667cm" svg:height="12.236979166667cm"><draw:image xlink:href="Pictures/e7a996f80475ade934821fe6ccaa64f0.jpg" xlink:type="simple" xlink:show="embed" xlink:actuate="onLoad"/></draw:frame></text:p>
      <text:h text:style-name="Heading_20_2" text:outline-level="2"><text:bookmark-start text:name="__RefHeading___information_on_how_to_use_stud.ip_3"/><text:bookmark-start text:name="information_on_how_to_use_stud.ip"/>Information on how to use Stud.IP<text:bookmark-end text:name="__RefHeading___information_on_how_to_use_stud.ip_3"/><text:bookmark-end text:name="information_on_how_to_use_stud.ip"/></text:h>
      <text:p text:style-name="Text_20_body">You can find detailed documentation on Stud.IP <text:a xlink:type="simple" xlink:href="https://www.uni-goettingen.de/en/first+steps+in+stud.ip+for+students/127902.html" text:style-name="Internet_20_link" text:visited-style-name="Visited_20_Internet_20_Link">here</text:a> and <text:a xlink:type="simple" xlink:href="https://hilfe.studip.de/" text:style-name="Internet_20_link" text:visited-style-name="Visited_20_Internet_20_Link">her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4::31:22</meta:creation-date>
    <dc:creator>Generated</dc:creator>
    <dc:date>2026-08-17T04::31:22</dc:date>
    <dc:language>en-US</dc:language>
    <meta:editing-cycles>1</meta:editing-cycles>
    <meta:editing-duration>PT0S</meta:editing-duration>
    <dc:title>en:support:ecampus:studip</dc:title>
  </office:meta>
</office:document-meta>
</file>