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d72794bb5475bf4d80ed3809fcb0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start"/><text:bookmark-start text:name="__RefHeading___ecampus_manual_1"/><text:bookmark-start text:name="ecampus_manual"/>eCampus manual<text:bookmark-end text:name="__RefHeading___ecampus_manual_1"/><text:bookmark-end text:name="ecampus_manual"/></text:h>
      <text:p text:style-name="Text_20_body">On the following pages you will find all information regarding the usage of the eCampus web portal.</text:p>
      <text:p text:style-name="Text_20_body">You can use all functions of ecampus when you log in with your <text:a xlink:type="simple" xlink:href="https://studit.uni-goettingen.de/en/support/account/start" text:style-name="Internet_20_link" text:visited-style-name="Visited_20_Internet_20_Link">student account</text:a>. You have received your account when you got your  <text:a xlink:type="simple" xlink:href="https://studit.uni-goettingen.de/en/support/ausweis" text:style-name="Internet_20_link" text:visited-style-name="Visited_20_Internet_20_Link">student ID</text:a>. In case you encounter problems using ecampus please contact our helpdesk of <text:a xlink:type="simple" xlink:href="https://studit.uni-goettingen.de/en/support/studit_support/kontakt" text:style-name="Internet_20_link" text:visited-style-name="Visited_20_Internet_20_Link">studIT Support</text:a>. ecampus is the central platform for students for <text:a xlink:type="simple" xlink:href="https://studit.uni-goettingen.de/en/support/email/start" text:style-name="Internet_20_link" text:visited-style-name="Visited_20_Internet_20_Link">checking E-Mail</text:a>, enrolling in courses or lectures in <text:a xlink:type="simple" xlink:href="https://studit.uni-goettingen.de/en/support/ecampus/studip" text:style-name="Internet_20_link" text:visited-style-name="Visited_20_Internet_20_Link">Stud.IP</text:a>, applying for exams in FlexNow, using the <text:a xlink:type="simple" xlink:href="https://studit.uni-goettingen.de/en/support/ecampus/kalender" text:style-name="Internet_20_link" text:visited-style-name="Visited_20_Internet_20_Link">calendar</text:a> or the  <text:a xlink:type="simple" xlink:href="https://studit.uni-goettingen.de/en/support/account/sb_funktionen" text:style-name="Internet_20_link" text:visited-style-name="Visited_20_Internet_20_Link">self-service functions</text:a> for printing certificates etc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14.975416666667cm" svg:height="21.166666666667cm"><draw:image xlink:href="Pictures/6ad72794bb5475bf4d80ed3809fcb08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48:19</meta:creation-date>
    <dc:creator>Generated</dc:creator>
    <dc:date>2026-08-17T00::48:19</dc:date>
    <dc:language>en-US</dc:language>
    <meta:editing-cycles>1</meta:editing-cycles>
    <meta:editing-duration>PT0S</meta:editing-duration>
    <dc:title>en:support:ecampus:start</dc:title>
  </office:meta>
</office:document-meta>
</file>