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dadf06dc356b690dea1f4c26ae6283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kopieren"/><text:bookmark-start text:name="__RefHeading___photocopying_1"/><text:bookmark-start text:name="photocopying"/>Photocopying<text:bookmark-end text:name="__RefHeading___photocopying_1"/><text:bookmark-end text:name="photocopying"/></text:h>
      <text:h text:style-name="Heading_20_1" text:outline-level="1"><text:bookmark-start text:name="__RefHeading___copying_with_copycardscash_2"/><text:bookmark-start text:name="copying_with_copycardscash"/>Copying with copycards/ cash<text:bookmark-end text:name="__RefHeading___copying_with_copycardscash_2"/><text:bookmark-end text:name="copying_with_copycardscash"/></text:h>
      <text:p text:style-name="Text_20_body">Göttingen University is providing printers all over the campus, on which you can print with the required copycards (magnetic stripe card, NOT your student ID). The cards are sold at the locations where the printers are available. At some locations (e.g. SUB) you can also find coin-operated copiers on which you can pay cash.</text:p>
      <text:h text:style-name="Heading_20_1" text:outline-level="1"><text:bookmark-start text:name="__RefHeading___copying_with_your_student_id_3"/><text:bookmark-start text:name="copying_with_your_student_id"/>Copying with your student ID<text:bookmark-end text:name="__RefHeading___copying_with_your_student_id_3"/><text:bookmark-end text:name="copying_with_your_student_id"/></text:h>
      <text:p text:style-name="Text_20_body">Since February 2012 you can use your Student-ID to print at most of the printers.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For printing NOT the debit on your student ID will be used (as you pay at the cafeteria) but the money on your print account which is connected to your <text:a xlink:type="simple" xlink:href="https://studit.uni-goettingen.de/en/support/account/start" text:style-name="Internet_20_link" text:visited-style-name="Visited_20_Internet_20_Link">university account</text:a>. An example: You have 5 € on your student ID and buy something at the cafeteria. After that you have 1 € left on your card and want to copy. This Euro has to be deposited on your print account before you can use it for copying or printing. For depositing money from your student ID to your print account, go to the <text:a xlink:type="simple" xlink:href="https://studit.uni-goettingen.de/en/support/studit_support/chipkartenstelle" text:style-name="Internet_20_link" text:visited-style-name="Visited_20_Internet_20_Link">chip card issue point</text:a>! After that you can use a copying machine.</text:span> </text:p></table:table-cell></table:table-row></table:table></draw:text-box></draw:frame></text:p>
      <text:p text:style-name="Text_20_body">You can recognise those fully equipped printers at the sideways installed reading device. Furthermore, they are provided with the following pictogram:</text:p>
      <text:h text:style-name="Heading_20_2" text:outline-level="2"><text:bookmark-start text:name="__RefHeading___locations_of_all_printers_available_at_university_4"/><text:bookmark-start text:name="locations_of_all_printers_available_at_university"/>Locations of all printers available at university<text:bookmark-end text:name="__RefHeading___locations_of_all_printers_available_at_university_4"/><text:bookmark-end text:name="locations_of_all_printers_available_at_university"/></text:h>
      <text:p text:style-name="Text_20_body"><text:a xlink:type="simple" xlink:href="https://studit.uni-goettingen.de/en/support/drucken/liste_kopierer" text:style-name="Internet_20_link" text:visited-style-name="Visited_20_Internet_20_Link">Here</text:a> you can find a list with all photocopying machines available at university. </text:p>
      <text:h text:style-name="Heading_20_3" text:outline-level="3"><text:bookmark-start text:name="__RefHeading___operation_of_the_reading_devices_5"/><text:bookmark-start text:name="operation_of_the_reading_devices"/>Operation of the Reading Devices<text:bookmark-end text:name="__RefHeading___operation_of_the_reading_devices_5"/><text:bookmark-end text:name="operation_of_the_reading_devices"/></text:h>
      <text:p text:style-name="Text_20_body"><draw:frame draw:style-name="mediacenter" draw:name="0" text:anchor-type="paragraph" draw:z-index="0" svg:width="9.2604166666667cm" style:rel-width="100%" svg:height="18.653125cm" style:rel-height="scale"><draw:image xlink:href="Pictures/edadf06dc356b690dea1f4c26ae62839.jpg" xlink:type="simple" xlink:show="embed" xlink:actuate="onLoad"/></draw:frame></text:p>
      <text:h text:style-name="Heading_20_3" text:outline-level="3"><text:bookmark-start text:name="__RefHeading___login_6"/><text:bookmark-start text:name="login"/>1. Login<text:bookmark-end text:name="__RefHeading___login_6"/><text:bookmark-end text:name="login"/></text:h>
      <text:p text:style-name="Text_20_body">To log in you have to put your student card on the reader. The card was successfully read if a signal sounds. After this has happened, you can remove your card.</text:p>
      <text:h text:style-name="Heading_20_3" text:outline-level="3"><text:bookmark-start text:name="__RefHeading___copying_7"/><text:bookmark-start text:name="copying"/>2. Copying<text:bookmark-end text:name="__RefHeading___copying_7"/><text:bookmark-end text:name="copying"/></text:h>
      <text:p text:style-name="Text_20_body">After the login your user id and credit show up on the display. Now, assumed that you have credit, you can copy. If documents are waiting in the <text:a xlink:type="simple" xlink:href="https://studit.uni-goettingen.de/en/support/drucken/follow-me" text:style-name="Internet_20_link" text:visited-style-name="Visited_20_Internet_20_Link">Follow-Me</text:a> queue, the following announcement will show up:</text:p>
      <text:p text:style-name="Preformatted_20_Text">F1:Print<text:line-break/>F2:Copy</text:p>
      <text:p text:style-name="Text_20_body">In this case the copy function has to be chosen explicitly by pushing the button „F2“. (For the printing function: have a look at the <text:a xlink:type="simple" xlink:href="https://studit.uni-goettingen.de/en/support/drucken/follow-me" text:style-name="Internet_20_link" text:visited-style-name="Visited_20_Internet_20_Link">instruction for Follow-Me printing</text:a>.)</text:p>
      <text:h text:style-name="Heading_20_3" text:outline-level="3"><text:bookmark-start text:name="__RefHeading___logout_8"/><text:bookmark-start text:name="logout"/>3. Logout<text:bookmark-end text:name="__RefHeading___logout_8"/><text:bookmark-end text:name="logout"/></text:h>
      <text:p text:style-name="Text_20_body">You can logout by pushing the Stop button. After 30 seconds inactivity an automatic logout will happen due to security reasons.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Advice for copy-/ printing money:</text:span><text:line-break/>
You can check your balance of your printing account at <text:span text:style-name="Strong_20_Emphasis"><text:a xlink:type="simple" xlink:href="http://print.student.uni-goettingen.de/" text:style-name="Internet_20_link" text:visited-style-name="Visited_20_Internet_20_Link">http://print.student.uni-goettingen.de/</text:a></text:span></text:p></table:table-cell></table:table-row></table:table></draw:text-box></draw:frame></text:p>
      <text:p text:style-name="Text_20_body"><text:a xlink:type="simple" xlink:href="tag&amp;#62;printer printing print copy photocopy photocopier photocopying" text:style-name="Internet_20_link" text:visited-style-name="Visited_20_Internet_20_Link">tag&gt;printer printing print copy photocopy photocopier photocopy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7::30:59</meta:creation-date>
    <dc:creator>Generated</dc:creator>
    <dc:date>2026-08-18T07::30:59</dc:date>
    <dc:language>en-US</dc:language>
    <meta:editing-cycles>1</meta:editing-cycles>
    <meta:editing-duration>PT0S</meta:editing-duration>
    <dc:title>en:support:drucken:kopieren</dc:title>
  </office:meta>
</office:document-meta>
</file>