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05c7ff55192105272d5aa11b518322.jpg"/>
  <manifest:file-entry manifest:media-type="image/png" manifest:full-path="Pictures/3897eeb48e7829a90d29845e073f843d.png"/>
  <manifest:file-entry manifest:media-type="image/png" manifest:full-path="Pictures/253a8e75b13cc23f35889edffce57934.png"/>
  <manifest:file-entry manifest:media-type="image/png" manifest:full-path="Pictures/3da69562884e79bfaced3c142073a7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r_verbinden"/><text:bookmark-start text:name="__RefHeading___connecting_to_a_printer_in_the_lrc_sub_and_gonet_respectively_1"/><text:bookmark-start text:name="connecting_to_a_printer_in_the_lrc_sub_and_gonet_respectively"/>Connecting to a printer (in the LRC SUB and GÖNET respectively)<text:bookmark-end text:name="__RefHeading___connecting_to_a_printer_in_the_lrc_sub_and_gonet_respectively_1"/><text:bookmark-end text:name="connecting_to_a_printer_in_the_lrc_sub_and_gonet_respectively"/></text:h>
      <text:p text:style-name="Text_20_body"><draw:frame draw:style-name="mediaright" draw:name="0" text:anchor-type="paragraph" draw:z-index="0" svg:width="7.9375cm" style:rel-width="100%" svg:height="5.953125cm" style:rel-height="scale"><draw:image xlink:href="Pictures/b605c7ff55192105272d5aa11b518322.jpg" xlink:type="simple" xlink:show="embed" xlink:actuate="onLoad"/></draw:frame></text:p>
      <text:p text:style-name="Text_20_body">It might be the case that printers at the LRC SUB have not established a connection to the
student account yet. That is to say, they do not appear in the list of printers available if
students want to print a document.</text:p>
      <text:h text:style-name="Heading_20_2" text:outline-level="2"><text:bookmark-start text:name="__RefHeading___solution_2"/><text:bookmark-start text:name="solution"/>Solution<text:bookmark-end text:name="__RefHeading___solution_2"/><text:bookmark-end text:name="solution"/></text:h>
      <text:p text:style-name="Text_20_body">Press Win+R and enter.</text:p>
      <text:p text:style-name="Text_20_body">„\\print-win.student.uni-goettingen.de“.</text:p>
      <text:p text:style-name="Text_20_body">There, you should be able to find the printer „bcipls79“ and connect to it.</text:p>
      <text:p text:style-name="Text_20_body">or:</text:p>
      <text:p text:style-name="Text_20_body">In your start menu choose „Printers and Faxes“ („Drucker und Faxgeräte“). </text:p>
      <text:p text:style-name="Text_20_body">You find this - depending on how you your Start Menu is arranged - either directly in the Start Menu:</text:p>
      <text:p text:style-name="Text_20_body"><draw:frame draw:style-name="media" draw:name="1" text:anchor-type="as-char" draw:z-index="1" svg:width="7.9375cm" style:rel-width="100%" svg:height="6.7722074468085cm" style:rel-height="scale"><draw:image xlink:href="Pictures/3897eeb48e7829a90d29845e073f843d.png" xlink:type="simple" xlink:show="embed" xlink:actuate="onLoad"/></draw:frame></text:p>
      <text:p text:style-name="Text_20_body">or under „Settings“ („Einstellungen“):</text:p>
      <text:p text:style-name="Text_20_body"><draw:frame draw:style-name="media" draw:name="2" text:anchor-type="as-char" draw:z-index="2" svg:width="7.9375cm" style:rel-width="100%" svg:height="6.4807352941176cm" style:rel-height="scale"><draw:image xlink:href="Pictures/253a8e75b13cc23f35889edffce57934.png" xlink:type="simple" xlink:show="embed" xlink:actuate="onLoad"/></draw:frame></text:p>
      <text:p text:style-name="Text_20_body">In this new window click on „Add printers“ („Drucker hinzufügen“). In this dialogue box click on „Next“ („Weiter“) three times until a new window called „Search printer“ („Nach Druckern suchen“) appears. The upper field automatically displays the entry „student“, now click on „Search now“ („Jetzt suchen“). The lower field now displays a list of all printers available.</text:p>
      <text:p text:style-name="Text_20_body"><draw:frame draw:style-name="media" draw:name="3" text:anchor-type="as-char" draw:z-index="3" svg:width="15.875cm" svg:height="12.411026837806cm"><draw:image xlink:href="Pictures/3da69562884e79bfaced3c142073a740.png" xlink:type="simple" xlink:show="embed" xlink:actuate="onLoad"/></draw:frame></text:p>
      <text:p text:style-name="Text_20_body">You can find an explanation to all according printers <text:a xlink:type="simple" xlink:href="https://studit.uni-goettingen.de/en/support/drucken/drucker" text:style-name="Internet_20_link" text:visited-style-name="Visited_20_Internet_20_Link">here</text:a>. You can now install a printer by double-clicking on the printer name. After that you will be able to print out documents on this printer. </text:p>
      <text:p text:style-name="Text_20_body"><text:a xlink:type="simple" xlink:href="tag&amp;#62; printing printer print connect network lrc sub" text:style-name="Internet_20_link" text:visited-style-name="Visited_20_Internet_20_Link">tag&gt; printing printer print connect network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8:59</meta:creation-date>
    <dc:creator>Generated</dc:creator>
    <dc:date>2026-08-17T08::28:59</dc:date>
    <dc:language>en-US</dc:language>
    <meta:editing-cycles>1</meta:editing-cycles>
    <meta:editing-duration>PT0S</meta:editing-duration>
    <dc:title>en:support:drucken:drucker_verbinden</dc:title>
  </office:meta>
</office:document-meta>
</file>