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53d243309b393d937abd14f789eaec.png"/>
  <manifest:file-entry manifest:media-type="image/png" manifest:full-path="Pictures/d6d9624353199cc9bc9eec281c9b8342.png"/>
  <manifest:file-entry manifest:media-type="image/png" manifest:full-path="Pictures/be855a4c919aa5b3e7d8ea15ab4e7f82.png"/>
  <manifest:file-entry manifest:media-type="image/png" manifest:full-path="Pictures/cb28ac38290e944f01e48e54cef4f29b.png"/>
  <manifest:file-entry manifest:media-type="image/png" manifest:full-path="Pictures/12eb4313a7100d60dda4b1e8b7c4b44e.png"/>
  <manifest:file-entry manifest:media-type="image/png" manifest:full-path="Pictures/be815a89c9515660c99e8ed0ec3ceeaf.png"/>
  <manifest:file-entry manifest:media-type="image/png" manifest:full-path="Pictures/24405e9c0bc500b7dff30774fd627eec.png"/>
  <manifest:file-entry manifest:media-type="image/png" manifest:full-path="Pictures/6b204f807a98f0ba27e9f7dab8fd8cc3.png"/>
  <manifest:file-entry manifest:media-type="image/png" manifest:full-path="Pictures/cfc98aadc11149d52a97ee8f386f743e.png"/>
  <manifest:file-entry manifest:media-type="image/jpeg" manifest:full-path="Pictures/bae93105e69892fff5ffda588e45d7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vom_eigenen_pc_linux"/><text:bookmark-start text:name="__RefHeading___printing_from_your_own_computer_ubuntu_1"/><text:bookmark-start text:name="printing_from_your_own_computer_ubuntu"/>Printing from your own computer (Ubuntu)<text:bookmark-end text:name="__RefHeading___printing_from_your_own_computer_ubuntu_1"/><text:bookmark-end text:name="printing_from_your_own_computer_ubuntu"/></text:h>
      <text:p text:style-name="Text_20_body">(tested with Ubuntu 11.04, 11.10)<text:line-break/><text:line-break/>
To print with Ubuntu with the studIT printers, a few steps are necessary:</text:p>
      <text:h text:style-name="Heading_20_2" text:outline-level="2"><text:bookmark-start text:name="__RefHeading___a_short_instruction_2"/><text:bookmark-start text:name="a_short_instruction"/>A short instruction<text:bookmark-end text:name="__RefHeading___a_short_instruction_2"/><text:bookmark-end text:name="a_short_instruction"/></text:h>
      <text:list text:style-name="List_20_1" text:continue-numbering="false">
        <text:list-item>
          <text:p text:style-name="List_20_1_Content_First"> Authentication via <text:a xlink:type="simple" xlink:href="https://studit.uni-goettingen.de/en/support/wlan/linux_vpn" text:style-name="Internet_20_link" text:visited-style-name="Visited_20_Internet_20_Link">VPN-Client</text:a> and GoeMobile (or another network)<text:line-break/></text:p>
        </text:list-item>
        <text:list-item>
          <text:p text:style-name="List_20_1_Content"> Connect printer via <text:a xlink:type="simple" xlink:href="http://wiki.ubuntuusers.de/CUPS" text:style-name="Internet_20_link" text:visited-style-name="Visited_20_Internet_20_Link">CUPS</text:a> Webinterface at <text:a xlink:type="simple" xlink:href="http://localhost:631" text:style-name="Internet_20_link" text:visited-style-name="Visited_20_Internet_20_Link">http://localhost:631</text:a> through the printserver print-win.student.uni-goettingen.de .<text:line-break/></text:p>
        </text:list-item>
        <text:list-item>
          <text:p text:style-name="List_20_1_Content_Last"> Download PaperCut Linuxclient from smb://print-win.student.uni-goettingen.de/Install/Client_Nutzer/ and start it (Startscript has to be made achievable).</text:p>
        </text:list-item>
      </text:list>
      <text:h text:style-name="Heading_20_2" text:outline-level="2"><text:bookmark-start text:name="__RefHeading___follow-me_printing_3"/><text:bookmark-start text:name="follow-me_printing"/>Follow-Me Printing<text:bookmark-end text:name="__RefHeading___follow-me_printing_3"/><text:bookmark-end text:name="follow-me_printing"/></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technical reasons Follow-Me had to be deactivated for Linux and Apple Computers, because they use the CUPS print protocol. Here some problems arose during printing which also affected other users. If you want to use Follow-Me printing on studIT Linux Computers or Mac Computers, please use <text:a xlink:type="simple" xlink:href="https://studit.uni-goettingen.de/en/support/drucken/drucken_per_dateiupload" text:style-name="Internet_20_link" text:visited-style-name="Visited_20_Internet_20_Link">printing online as workaround!</text:a></text:span></text:p></table:table-cell></table:table-row></table:table></draw:text-box></draw:frame></text:p>
      <text:h text:style-name="Heading_20_2" text:outline-level="2"><text:bookmark-start text:name="__RefHeading___instruction_4"/><text:bookmark-start text:name="instruction"/>Instruction<text:bookmark-end text:name="__RefHeading___instruction_4"/><text:bookmark-end text:name="instruction"/></text:h>
      <text:h text:style-name="Heading_20_3" text:outline-level="3"><text:bookmark-start text:name="__RefHeading___networkauthentification_5"/><text:bookmark-start text:name="networkauthentification"/>Networkauthentification<text:bookmark-end text:name="__RefHeading___networkauthentification_5"/><text:bookmark-end text:name="networkauthentification"/></text:h>
      <text:p text:style-name="Text_20_body">To log in into the university network per <text:a xlink:type="simple" xlink:href="https://studit.uni-goettingen.de/support/wlan/linux_vpn" text:style-name="Internet_20_link" text:visited-style-name="Visited_20_Internet_20_Link">VPN-Client</text:a>. It is important that the user is flawlessly identifiable.</text:p>
      <text:h text:style-name="Heading_20_3" text:outline-level="3"><text:bookmark-start text:name="__RefHeading___cups_-_install_printer_6"/><text:bookmark-start text:name="cups_-_install_printer"/>CUPS - Install printer<text:bookmark-end text:name="__RefHeading___cups_-_install_printer_6"/><text:bookmark-end text:name="cups_-_install_printer"/></text:h>
      <text:p text:style-name="Text_20_body">Set up a connection to the Samba Server via <text:a xlink:type="simple" xlink:href="http://wiki.ubuntuusers.de/CUPS" text:style-name="Internet_20_link" text:visited-style-name="Visited_20_Internet_20_Link">CUPS</text:a>. 
In some cases appropriate packages for CUPS or Samba need to be installed out of the package sources („sudo apt-get install smbclient cups cups-client“).</text:p>
      <text:p text:style-name="Preformatted_20_Text">The domain for the CUPS web surface for installing the printer is http://localhost:631</text:p>
      <text:p text:style-name="Text_20_body">Choose <text:span text:style-name="Emphasis">Add printer and class</text:span> at the CUPS surface
<draw:frame draw:style-name="media" draw:name="0" text:anchor-type="as-char" draw:z-index="0" svg:width="15.875cm" svg:height="8.8775946275946cm"><draw:image xlink:href="Pictures/ac53d243309b393d937abd14f789eaec.png" xlink:type="simple" xlink:show="embed" xlink:actuate="onLoad"/></draw:frame> <text:line-break/><text:line-break/></text:p>
      <text:p text:style-name="Text_20_body">There <text:span text:style-name="Emphasis">Add printer</text:span> <text:line-break/>
<draw:frame draw:style-name="media" draw:name="1" text:anchor-type="as-char" draw:z-index="1" svg:width="15.875cm" svg:height="8.9875533428165cm"><draw:image xlink:href="Pictures/d6d9624353199cc9bc9eec281c9b8342.png" xlink:type="simple" xlink:show="embed" xlink:actuate="onLoad"/></draw:frame> <text:line-break/></text:p>
      <text:p text:style-name="Text_20_body">Choose <text:span text:style-name="Emphasis">Windows Printer via SAMBA</text:span>
<draw:frame draw:style-name="media" draw:name="2" text:anchor-type="as-char" draw:z-index="2" svg:width="15.875cm" svg:height="10.562166666667cm"><draw:image xlink:href="Pictures/be855a4c919aa5b3e7d8ea15ab4e7f82.png" xlink:type="simple" xlink:show="embed" xlink:actuate="onLoad"/></draw:frame> <text:line-break/></text:p>
      <text:p text:style-name="Text_20_body">The web address to the printers corresponds to the web address of the installation of the printers under Windows. It consists of the following:</text:p>
      <text:p text:style-name="Preformatted_20_Text">smb://Server/Druckername <text:line-break/><text:line-break/>Example: smb://print-win.student.uni-goettingen.de/studIT_LRC-Med</text:p>
      <text:p text:style-name="Text_20_body">A list with all the printers and their names is here available:
<text:a xlink:type="simple" xlink:href="https://studit.uni-goettingen.de/en/support/drucken/drucker" text:style-name="Internet_20_link" text:visited-style-name="Visited_20_Internet_20_Link">Printer locations and printer names</text:a> <text:line-break/><text:line-break/>
Under connection you have to type in the address <text:line-break/>
<draw:frame draw:style-name="media" draw:name="3" text:anchor-type="as-char" draw:z-index="3" svg:width="15.875cm" svg:height="7.2420027816412cm"><draw:image xlink:href="Pictures/cb28ac38290e944f01e48e54cef4f29b.png" xlink:type="simple" xlink:show="embed" xlink:actuate="onLoad"/></draw:frame> <text:line-break/></text:p>
      <text:p text:style-name="Text_20_body">Add printer and name of location <text:line-break/>
<draw:frame draw:style-name="media" draw:name="4" text:anchor-type="as-char" draw:z-index="4" svg:width="15.875cm" svg:height="9.9565948855989cm"><draw:image xlink:href="Pictures/12eb4313a7100d60dda4b1e8b7c4b44e.png" xlink:type="simple" xlink:show="embed" xlink:actuate="onLoad"/></draw:frame> <text:line-break/></text:p>
      <text:p text:style-name="Text_20_body">Choose printer producer (choose the printer out of the list of producers: Generic Postscript printer or, if known, the specific model)<text:line-break/>
<draw:frame draw:style-name="media" draw:name="5" text:anchor-type="as-char" draw:z-index="5" svg:width="15.875cm" svg:height="12.829672029703cm"><draw:image xlink:href="Pictures/be815a89c9515660c99e8ed0ec3ceeaf.png" xlink:type="simple" xlink:show="embed" xlink:actuate="onLoad"/></draw:frame> <text:line-break/></text:p>
      <text:p text:style-name="Text_20_body">Choose model of printer<text:line-break/>
<draw:frame draw:style-name="media" draw:name="6" text:anchor-type="as-char" draw:z-index="6" svg:width="15.875cm" svg:height="11.392438616071cm"><draw:image xlink:href="Pictures/24405e9c0bc500b7dff30774fd627eec.png" xlink:type="simple" xlink:show="embed" xlink:actuate="onLoad"/></draw:frame> <text:line-break/></text:p>
      <text:p text:style-name="Text_20_body">Adjust printer configuration (Duplex unit (Internal shift tray) etc.)<text:line-break/>
<draw:frame draw:style-name="media" draw:name="7" text:anchor-type="as-char" draw:z-index="7" svg:width="15.875cm" svg:height="8.9917672886937cm"><draw:image xlink:href="Pictures/6b204f807a98f0ba27e9f7dab8fd8cc3.png" xlink:type="simple" xlink:show="embed" xlink:actuate="onLoad"/></draw:frame><text:line-break/></text:p>
      <text:h text:style-name="Heading_20_3" text:outline-level="3"><text:bookmark-start text:name="__RefHeading___install_papercut_client_7"/><text:bookmark-start text:name="install_papercut_client"/>Install PaperCut Client<text:bookmark-end text:name="__RefHeading___install_papercut_client_7"/><text:bookmark-end text:name="install_papercut_client"/></text:h>
      <text:p text:style-name="Text_20_body">Download our client for printing. <text:line-break/>You can also find it on the printing server. Simply go to  </text:p>
      <text:p text:style-name="Preformatted_20_Text">Go to -&gt; Location -&gt; smb://print-win.student.uni-goettingen.de/Install/Client_Nutzer/</text:p>
      <text:p text:style-name="Text_20_body">per data manager and copy the Linux folder to the computer.<text:line-break/> User ID and Password are identical to the one in eCampus.</text:p>
      <text:p text:style-name="Text_20_body"><draw:frame draw:style-name="media" draw:name="8" text:anchor-type="as-char" draw:z-index="8" svg:width="10.583333333333cm" svg:height="5.078689370485cm"><draw:image xlink:href="Pictures/cfc98aadc11149d52a97ee8f386f743e.png" xlink:type="simple" xlink:show="embed" xlink:actuate="onLoad"/></draw:frame></text:p>
      <text:h text:style-name="Heading_20_3" text:outline-level="3"><text:bookmark-start text:name="__RefHeading___start_papercut_client_8"/><text:bookmark-start text:name="start_papercut_client"/>Start PaperCut Client<text:bookmark-end text:name="__RefHeading___start_papercut_client_8"/><text:bookmark-end text:name="start_papercut_client"/></text:h>
      <text:p text:style-name="Text_20_body">The only thing you have to do now is to start the client on the computer. <text:line-break/>
For that you have to do the script „pc-client-linux.sh“ workable.<text:line-break/>
The order for it in the terminal, if you are in the Linux folder, is: </text:p>
      <text:p text:style-name="Preformatted_20_Text">chmod +x pc-client-linux.sh </text:p>
      <text:p text:style-name="Text_20_body">To run it in the terminal: </text:p>
      <text:p text:style-name="Preformatted_20_Text">./pc-client-linux.sh </text:p>
      <text:p text:style-name="Text_20_body">to start the client. Fill in the login mask and confirm.</text:p>
      <text:p text:style-name="Preformatted_20_Text">Loginname: ug-student\first name.surname (same as for ecampus)<text:line-break/>Password: same as for ecampus</text:p>
      <text:p text:style-name="Text_20_body">Afterwards there should appear a graphic, which is showing your printing credit.</text:p>
      <text:p text:style-name="Text_20_body">If you send a job, you once again have to type in your password:
Now you have to type in your userid with a upfront <text:span text:style-name="Emphasis"><text:span text:style-name="Strong_20_Emphasis">ug-student\</text:span></text:span> . <text:line-break/>
<draw:frame draw:style-name="media" draw:name="9" text:anchor-type="as-char" draw:z-index="9" svg:width="10.583333333333cm" svg:height="5.87375cm"><draw:image xlink:href="Pictures/bae93105e69892fff5ffda588e45d7f9.jpg" xlink:type="simple" xlink:show="embed" xlink:actuate="onLoad"/></draw:frame></text:p>
      <text:h text:style-name="Heading_20_3" text:outline-level="3"><text:bookmark-start text:name="__RefHeading___not-gtk_applications_9"/><text:bookmark-start text:name="not-gtk_applications"/>Not-GTK Applications<text:bookmark-end text:name="__RefHeading___not-gtk_applications_9"/><text:bookmark-end text:name="not-gtk_applications"/></text:h>
      <text:p text:style-name="Text_20_body">Without a manual registration of the user facts into the configuration dataset of CUPS, you can only print from a programme that offers a extra query of the user facts. An easy example for this would be Firefox.</text:p>
      <text:h text:style-name="Heading_20_3" text:outline-level="3"><text:bookmark-start text:name="__RefHeading___possible_problems_solutions_contact_partner_10"/><text:bookmark-start text:name="possible_problems_solutions_contact_partner"/>Possible problems – solutions – contact partner<text:bookmark-end text:name="__RefHeading___possible_problems_solutions_contact_partner_10"/><text:bookmark-end text:name="possible_problems_solutions_contact_partner"/></text:h>
      <text:p text:style-name="Text_20_body">If the printing on your own computer does not work, the following questions could help:</text:p>
      <text:list text:style-name="List_20_1" text:continue-numbering="false">
        <text:list-item>
          <text:p text:style-name="List_20_1_Content_First"> Have I chosen the right printer at the right location?</text:p>
        </text:list-item>
        <text:list-item>
          <text:p text:style-name="List_20_1_Content"> Is there an active VPN-connection?</text:p>
        </text:list-item>
        <text:list-item>
          <text:p text:style-name="List_20_1_Content_Last"> Do I have enough money on my printing account?</text:p>
        </text:list-item>
      </text:list>
      <text:p text:style-name="Text_20_body">Should there still occur problems, please ask one of our advisors at one of our <text:a xlink:type="simple" xlink:href="https://studit.uni-goettingen.de/en/support/studit_support/standorte" text:style-name="Internet_20_link" text:visited-style-name="Visited_20_Internet_20_Link">helpdesks</text:a>.</text:p>
      <text:h text:style-name="Heading_20_2" text:outline-level="2"><text:bookmark-start text:name="__RefHeading___warning_11"/><text:bookmark-start text:name="warning"/>Warning<text:bookmark-end text:name="__RefHeading___warning_11"/><text:bookmark-end text:name="warning"/></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he printer is always set on colour per default. If you want to print black/white, you have to  once again choose B/W for every job in the printing settings!<text:line-break/><text:line-break/>

Under other Linux distributions it can come to the following attitude: <text:line-break/>The printing job is automatically printed in colour and will be deducted for colour prints (even if something different is shown in the summary window) when colour is in the document (e.g: a blue weblink).</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9::02:24</meta:creation-date>
    <dc:creator>Generated</dc:creator>
    <dc:date>2026-08-18T09::02:24</dc:date>
    <dc:language>en-US</dc:language>
    <meta:editing-cycles>1</meta:editing-cycles>
    <meta:editing-duration>PT0S</meta:editing-duration>
    <dc:title>en:support:drucken:drucken_vom_eigenen_pc_linux</dc:title>
  </office:meta>
</office:document-meta>
</file>