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ios"/><text:bookmark-start text:name="__RefHeading___printing_with_ios_-_iphone_and_ipad_1"/><text:bookmark-start text:name="printing_with_ios_-_iphone_and_ipad"/>Printing with iOS - iPhone and iPad<text:bookmark-end text:name="__RefHeading___printing_with_ios_-_iphone_and_ipad_1"/><text:bookmark-end text:name="printing_with_ios_-_iphone_and_ipad"/></text:h>
      <text:p text:style-name="Text_20_body">With an iPad or iOhone you can print natively on our follow-me devices. Here's how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r device hast to be connected to the university network either via <text:a xlink:type="simple" xlink:href="https://studit.uni-goettingen.de/support/wlan/eduroam_iphone_ipad" text:style-name="Internet_20_link" text:visited-style-name="Visited_20_Internet_20_Link">eduroam</text:a> or <text:a xlink:type="simple" xlink:href="https://studit.uni-goettingen.de/support/wlan/vpn_iphone_ipad" text:style-name="Internet_20_link" text:visited-style-name="Visited_20_Internet_20_Link">via VPN</text:a>.</text:p></table:table-cell></table:table-row></table:table></draw:text-box></draw:frame></text:p>
      <text:p text:style-name="Text_20_body"><text:span text:style-name="Strong_20_Emphasis">Click on this Link:</text:span> <text:a xlink:type="simple" xlink:href="https://print.student.uni-goettingen.de:9192/ios/install" text:style-name="Internet_20_link" text:visited-style-name="Visited_20_Internet_20_Link">https://print.student.uni-goettingen.de:9192/ios/install</text:a> and install the Papercut-„App“. (after download go to system settings–&gt;General–&lt;Profiles–&gt;install the profile). Afterwards you should see this icon somewhere on your home screen:<text:line-break/></text:p>
      <text:p text:style-name="Text_20_body">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Open the app, enter username and password and save the credentials.</text:span><text:line-break/></text:p>
      <text:p text:style-name="Text_20_body">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Click this link</text:span> and install the profile which creates the shared printers on your device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The profile should look like this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Open the document (e.g. PDF) and print via the share button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Type your credentials once again. (Only has to be done the first time!)</text:p>
      <text:p text:style-name="Text_20_body">After sending the print job the job has to be released in the papercut app (confirm the cost), otherwise it will not end up in the Follow-Me Queue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The release will be confirmed.</text:p>
      <text:p text:style-name="Text_20_body">Now you can go to one of the copiers to release the printjo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0::09:57</meta:creation-date>
    <dc:creator>Generated</dc:creator>
    <dc:date>2026-08-24T00::09:57</dc:date>
    <dc:language>en-US</dc:language>
    <meta:editing-cycles>1</meta:editing-cycles>
    <meta:editing-duration>PT0S</meta:editing-duration>
    <dc:title>en:support:drucken:drucken_ios</dc:title>
  </office:meta>
</office:document-meta>
</file>