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5a25e4cdeb8ad9f0fd1037dda1b31d.png"/>
  <manifest:file-entry manifest:media-type="image/png" manifest:full-path="Pictures/cdd5c73fce2689ae0b48e4035af88284.png"/>
  <manifest:file-entry manifest:media-type="image/png" manifest:full-path="Pictures/9427b540d3d4961e11dbb66d8f323ca0.png"/>
  <manifest:file-entry manifest:media-type="image/png" manifest:full-path="Pictures/70e189d1be6140930b2a14e6e0ca9af6.png"/>
  <manifest:file-entry manifest:media-type="image/png" manifest:full-path="Pictures/3b16e3fba22ea8a257cf70f5afe264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10_facebook_kommentar_funktion"/><text:bookmark-start text:name="__RefHeading___set_up_of_the_facebook_comment_feature_1"/><text:bookmark-start text:name="set_up_of_the_facebook_comment_feature"/>Set up of the Facebook comment feature<text:bookmark-end text:name="__RefHeading___set_up_of_the_facebook_comment_feature_1"/><text:bookmark-end text:name="set_up_of_the_facebook_comment_feature"/></text:h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First activate the plugin called „Facebook Comments“. </text:p>
      <text:p text:style-name="Text_20_body"><draw:frame draw:style-name="medialeft" draw:name="0" text:anchor-type="paragraph" draw:z-index="0" svg:width="20.134791666667cm" style:rel-width="100%" svg:height="14.313958333333cm" style:rel-height="scale"><draw:image xlink:href="Pictures/825a25e4cdeb8ad9f0fd1037dda1b31d.png" xlink:type="simple" xlink:show="embed" xlink:actuate="onLoad"/></draw:frame>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Go to <text:a xlink:type="simple" xlink:href="https://developers.facebook.com/apps" text:style-name="Internet_20_link" text:visited-style-name="Visited_20_Internet_20_Link">https://developers.facebook.com/apps</text:a> and click on „Neue App erstellen“ („create new app“).</text:p>
      <text:p text:style-name="Text_20_body"><draw:frame draw:style-name="medialeft" draw:name="1" text:anchor-type="paragraph" draw:z-index="1" svg:width="14.710833333333cm" svg:height="8.0697916666667cm"><draw:image xlink:href="Pictures/cdd5c73fce2689ae0b48e4035af88284.png" xlink:type="simple" xlink:show="embed" xlink:actuate="onLoad"/></draw:frame>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Enter a name for the app, e. g. „Blog“, into the field called „Anwendungsname“ („name“) and click on „Weiter“ („next“). </text:p>
      <text:p text:style-name="Text_20_body"><draw:frame draw:style-name="media" draw:name="2" text:anchor-type="as-char" draw:z-index="2" svg:width="16.562916666667cm" svg:height="5.1858333333333cm"><draw:image xlink:href="Pictures/9427b540d3d4961e11dbb66d8f323ca0.png" xlink:type="simple" xlink:show="embed" xlink:actuate="onLoad"/></draw:frame>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Write down the App ID and click on „Änderungen speichern“ („save“). </text:p>
      <text:p text:style-name="Text_20_body"><draw:frame draw:style-name="medialeft" draw:name="3" text:anchor-type="paragraph" draw:z-index="3" svg:width="13.149791666667cm" svg:height="4.365625cm"><draw:image xlink:href="Pictures/70e189d1be6140930b2a14e6e0ca9af6.png" xlink:type="simple" xlink:show="embed" xlink:actuate="onLoad"/></draw:frame></text:p>
      <text:h text:style-name="Heading_20_4" text:outline-level="4"><text:bookmark-start text:name="__RefHeading___step_5_6"/><text:bookmark-start text:name="step_5"/>step 5:<text:bookmark-end text:name="__RefHeading___step_5_6"/><text:bookmark-end text:name="step_5"/></text:h>
      <text:p text:style-name="Text_20_body">At the administration interface of the blog, click on the menu item „Facebook Comments“ and insert the app ID. Then, click on „Änderungen übernehmen“ („save changes“). </text:p>
      <text:p text:style-name="Text_20_body"><draw:frame draw:style-name="medialeft" draw:name="4" text:anchor-type="paragraph" draw:z-index="4" svg:width="15.742708333333cm" svg:height="10.742083333333cm"><draw:image xlink:href="Pictures/3b16e3fba22ea8a257cf70f5afe2643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17:58</meta:creation-date>
    <dc:creator>Generated</dc:creator>
    <dc:date>2026-08-18T05::17:58</dc:date>
    <dc:language>en-US</dc:language>
    <meta:editing-cycles>1</meta:editing-cycles>
    <meta:editing-duration>PT0S</meta:editing-duration>
    <dc:title>en:support:blogs:10_facebook_kommentar_funktion</dc:title>
  </office:meta>
</office:document-meta>
</file>