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e950c7cdaa4a94f4f085c8f0171dd63.png"/>
  <manifest:file-entry manifest:media-type="image/png" manifest:full-path="Pictures/2957a5ac9db21dac48cf410ad6b7e0d5.png"/>
  <manifest:file-entry manifest:media-type="image/png" manifest:full-path="Pictures/f8b692b281e489aa535ea429582f8b88.png"/>
  <manifest:file-entry manifest:media-type="image/png" manifest:full-path="Pictures/123ee383b7d20ea97105a3cd9b1bdda5.png"/>
  <manifest:file-entry manifest:media-type="image/png" manifest:full-path="Pictures/ba18274aedf75e36cbf187a2e4bd598e.png"/>
  <manifest:file-entry manifest:media-type="image/png" manifest:full-path="Pictures/3b0de66a48dd2445731791c5243ee68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blogs:08_bilder_einfuegen"/><text:bookmark-start text:name="__RefHeading___add_pictures_1"/><text:bookmark-start text:name="add_pictures"/>Add pictures<text:bookmark-end text:name="__RefHeading___add_pictures_1"/><text:bookmark-end text:name="add_pictures"/></text:h>
      <text:p text:style-name="Text_20_body">It is the same procedure for the insertion of pictures into pages or articles: </text:p>
      <text:h text:style-name="Heading_20_4" text:outline-level="4"><text:bookmark-start text:name="__RefHeading___step_1_2"/><text:bookmark-start text:name="step_1"/>step 1:<text:bookmark-end text:name="__RefHeading___step_1_2"/><text:bookmark-end text:name="step_1"/></text:h>
      <text:p text:style-name="Text_20_body">Login at the administration page of the blog: 
<text:a xlink:type="simple" xlink:href="http://blog.stud.uni-goettingen.de/deinblogname/wp-admin" text:style-name="Internet_20_link" text:visited-style-name="Visited_20_Internet_20_Link">http://blog.stud.uni-goettingen.de/deinblogname/wp-admin</text:a>.</text:p>
      <text:h text:style-name="Heading_20_4" text:outline-level="4"><text:bookmark-start text:name="__RefHeading___step_2_3"/><text:bookmark-start text:name="step_2"/>step 2:<text:bookmark-end text:name="__RefHeading___step_2_3"/><text:bookmark-end text:name="step_2"/></text:h>
      <text:p text:style-name="Text_20_body">At the menu item “Artikel” (“article”) or “Seite” (“page”), click on “Erstellen” (“create”). </text:p>
      <text:h text:style-name="Heading_20_4" text:outline-level="4"><text:bookmark-start text:name="__RefHeading___step_3_4"/><text:bookmark-start text:name="step_3"/>step 3:<text:bookmark-end text:name="__RefHeading___step_3_4"/><text:bookmark-end text:name="step_3"/></text:h>
      <text:p text:style-name="Text_20_body">Click on the little symbol next to “Hochladen/Einfügen” (“upload/insert”). </text:p>
      <text:p text:style-name="Text_20_body"><draw:frame draw:style-name="medialeft" draw:name="0" text:anchor-type="paragraph" draw:z-index="0" svg:width="18.626666666667cm" style:rel-width="100%" svg:height="12.303125cm" style:rel-height="scale"><draw:image xlink:href="Pictures/6e950c7cdaa4a94f4f085c8f0171dd63.png" xlink:type="simple" xlink:show="embed" xlink:actuate="onLoad"/></draw:frame></text:p>
      <text:h text:style-name="Heading_20_4" text:outline-level="4"><text:bookmark-start text:name="__RefHeading___step_4_5"/><text:bookmark-start text:name="step_4"/>step 4:<text:bookmark-end text:name="__RefHeading___step_4_5"/><text:bookmark-end text:name="step_4"/></text:h>
      <text:p text:style-name="Text_20_body">The following popup window appears:</text:p>
      <text:p text:style-name="Text_20_body"><draw:frame draw:style-name="medialeft" draw:name="1" text:anchor-type="paragraph" draw:z-index="1" svg:width="17.78cm" style:rel-width="100%" svg:height="6.7997916666667cm" style:rel-height="scale"><draw:image xlink:href="Pictures/2957a5ac9db21dac48cf410ad6b7e0d5.png" xlink:type="simple" xlink:show="embed" xlink:actuate="onLoad"/></draw:frame></text:p>
      <text:h text:style-name="Heading_20_4" text:outline-level="4"><text:bookmark-start text:name="__RefHeading___step_5_6"/><text:bookmark-start text:name="step_5"/>step 5:<text:bookmark-end text:name="__RefHeading___step_5_6"/><text:bookmark-end text:name="step_5"/></text:h>
      <text:p text:style-name="Text_20_body">There are different possibilities of how to upload your image: </text:p>
      <text:h text:style-name="Heading_20_5" text:outline-level="5"><text:bookmark-start text:name="__RefHeading___a._upload_from_your_computer_7"/><text:bookmark-start text:name="a._upload_from_your_computer"/>5a. Upload „from your computer“:<text:bookmark-end text:name="__RefHeading___a._upload_from_your_computer_7"/><text:bookmark-end text:name="a._upload_from_your_computer"/></text:h>
      <text:list text:style-name="List_20_1" text:continue-numbering="false">
        <text:list-item>
          <text:p text:style-name="List_20_1_Content_First"> Choose the file and click on the button “Hochladen” (“upload”). </text:p>
        </text:list-item>
        <text:list-item>
          <text:p text:style-name="List_20_1_Content_Last"> After inserting additional information about the image (optional), click on “In Artikel einfugen” (“add to the article”).</text:p>
        </text:list-item>
      </text:list>
      <text:p text:style-name="Text_20_body"><draw:frame draw:style-name="medialeft" draw:name="2" text:anchor-type="paragraph" draw:z-index="2" svg:width="17.753541666667cm" style:rel-width="100%" svg:height="9.445625cm" style:rel-height="scale"><draw:image xlink:href="Pictures/f8b692b281e489aa535ea429582f8b88.png" xlink:type="simple" xlink:show="embed" xlink:actuate="onLoad"/></draw:frame></text:p>
      <text:h text:style-name="Heading_20_5" text:outline-level="5"><text:bookmark-start text:name="__RefHeading___b._upload_from_the_nextgen_gallery_8"/><text:bookmark-start text:name="b._upload_from_the_nextgen_gallery"/>5b. Upload from the NextGEN Gallery:<text:bookmark-end text:name="__RefHeading___b._upload_from_the_nextgen_gallery_8"/><text:bookmark-end text:name="b._upload_from_the_nextgen_gallery"/></text:h>
      <text:p text:style-name="Text_20_body">NextGEN Gallery has an own menu at the administration interface, where you can manage your pictures. Before they can be added to the pages or articles, they first need to be uploaded via the following menu:</text:p>
      <text:list text:style-name="List_20_1" text:continue-numbering="false">
        <text:list-item>
          <text:p text:style-name="List_20_1_Content_First"> At the menu item “Galerie” (“gallery”), click on “Galerie/ Bilder hinzufügen” (“add gallery/ pictures”). </text:p>
        </text:list-item>
        <text:list-item>
          <text:p text:style-name="List_20_1_Content_Last"> Create gallery: insert description, click on “Galerie hinzufügen” (“add gallery”).</text:p>
        </text:list-item>
      </text:list>
      <text:p text:style-name="Text_20_body"><draw:frame draw:style-name="medialeft" draw:name="3" text:anchor-type="paragraph" draw:z-index="3" svg:width="20.16125cm" style:rel-width="100%" svg:height="14.816666666667cm" style:rel-height="scale"><draw:image xlink:href="Pictures/123ee383b7d20ea97105a3cd9b1bdda5.png" xlink:type="simple" xlink:show="embed" xlink:actuate="onLoad"/></draw:frame></text:p>
      <text:p text:style-name="Horizontal_20_Line"/>
      <text:list text:style-name="List_20_1" text:continue-numbering="false">
        <text:list-item>
          <text:p text:style-name="LastListParagraph_List_20_1_Content_First"> Choose the respective files, then click on “Bilder hochladen” (“upload pictures”).</text:p>
        </text:list-item>
      </text:list>
      <text:p text:style-name="Text_20_body"><draw:frame draw:style-name="medialeft" draw:name="4" text:anchor-type="paragraph" draw:z-index="4" svg:width="19.552708333333cm" style:rel-width="100%" svg:height="14.790208333333cm" style:rel-height="scale"><draw:image xlink:href="Pictures/ba18274aedf75e36cbf187a2e4bd598e.png" xlink:type="simple" xlink:show="embed" xlink:actuate="onLoad"/></draw:frame></text:p>
      <text:p text:style-name="Horizontal_20_Line"/>
      <text:list text:style-name="List_20_1" text:continue-numbering="false">
        <text:list-item>
          <text:p text:style-name="LastListParagraph_List_20_1_Content_First"> Choose the respective gallery and click on the button “Wähle” (“choose”): All pictures of the gallery will be displayed.</text:p>
        </text:list-item>
      </text:list>
      <text:p text:style-name="Text_20_body"><draw:frame draw:style-name="medialeft" draw:name="5" text:anchor-type="paragraph" draw:z-index="5" svg:width="21.060833333333cm" style:rel-width="100%" svg:height="9.0222916666667cm" style:rel-height="scale"><draw:image xlink:href="Pictures/3b0de66a48dd2445731791c5243ee68e.png" xlink:type="simple" xlink:show="embed" xlink:actuate="onLoad"/></draw:frame></text:p>
      <text:p text:style-name="Horizontal_20_Line"/>
      <text:list text:style-name="List_20_1" text:continue-numbering="false">
        <text:list-item>
          <text:p text:style-name="List_20_1_Content_First"> At the desired picture, click on “Zeige” (“show”). </text:p>
        </text:list-item>
        <text:list-item>
          <text:p text:style-name="List_20_1_Content_Last"> After inserting additional information about the image (optional), click on “In Artikel einfügen” (“add to the article”). </text:p>
        </text:list-item>
      </text:list>
      <text:p text:style-name="Text_20_body">If you want to add all pictures into your article or page, just insert the following code into your article or page: <text:span text:style-name="Source_20_Text">[nggallery id=x]</text:span></text:p>
      <text:p text:style-name="Text_20_body">You can find the ID in the menu item “Galerie” (“gallery”) ⇒ “Galerie verwalten” (“manage galler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23::08:02</meta:creation-date>
    <dc:creator>Generated</dc:creator>
    <dc:date>2026-08-17T23::08:02</dc:date>
    <dc:language>en-US</dc:language>
    <meta:editing-cycles>1</meta:editing-cycles>
    <meta:editing-duration>PT0S</meta:editing-duration>
    <dc:title>en:support:blogs:08_bilder_einfuegen</dc:title>
  </office:meta>
</office:document-meta>
</file>