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ac2bfbb56b96528a9a4a090806f726.png"/>
  <manifest:file-entry manifest:media-type="image/png" manifest:full-path="Pictures/7fa635f058b47a8c7c6e114fbcfa7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7_artikel_verfassen"/><text:bookmark-start text:name="__RefHeading___write_an_article_1"/><text:bookmark-start text:name="write_an_article"/>Write an article<text:bookmark-end text:name="__RefHeading___write_an_article_1"/><text:bookmark-end text:name="write_an_article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administration page of the blog: 
<text:a xlink:type="simple" xlink:href="http://blog.stud.uni-goettingen.de/deinblogname/wp-admin" text:style-name="Internet_20_link" text:visited-style-name="Visited_20_Internet_20_Link">http://blog.stud.uni-goettingen.de/deinblogname/wp-admin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At the menu item “Artikel” („article“), click on “Erstellen„ („create“).</text:p>
      <text:p text:style-name="Text_20_body"><draw:frame draw:style-name="medialeft" draw:name="0" text:anchor-type="paragraph" draw:z-index="0" svg:width="18.441458333333cm" style:rel-width="100%" svg:height="11.721041666667cm" style:rel-height="scale"><draw:image xlink:href="Pictures/22ac2bfbb56b96528a9a4a090806f726.png" xlink:type="simple" xlink:show="embed" xlink:actuate="onLoad"/></draw:frame>
<text:line-break/>
<text:line-break/>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After inserting the title and the text you can choose the category where the article should be published in: </text:p>
      <text:p text:style-name="Text_20_body"><draw:frame draw:style-name="medialeft" draw:name="1" text:anchor-type="paragraph" draw:z-index="1" svg:width="14.790208333333cm" svg:height="13.043958333333cm"><draw:image xlink:href="Pictures/7fa635f058b47a8c7c6e114fbcfa78f9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After clicking „Veröffentlichen“ („publish“) the article will be published. If you click „Speichern“ („save“) your article will be saved as a draft. Then you have the possibility of publishing your article at a later tim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3:22</meta:creation-date>
    <dc:creator>Generated</dc:creator>
    <dc:date>2026-08-17T23::23:22</dc:date>
    <dc:language>en-US</dc:language>
    <meta:editing-cycles>1</meta:editing-cycles>
    <meta:editing-duration>PT0S</meta:editing-duration>
    <dc:title>en:support:blogs:07_artikel_verfassen</dc:title>
  </office:meta>
</office:document-meta>
</file>