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5_seiten_erstellen"/><text:bookmark-start text:name="__RefHeading___create_pages_1"/><text:bookmark-start text:name="create_pages"/>Create pages<text:bookmark-end text:name="__RefHeading___create_pages_1"/><text:bookmark-end text:name="create_pages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the menu item called “Seiten” (“pages”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In the overview you can see the page called “Beispiel-Seite” (“sample page”) which you can edit, rename or delete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By clicking the button “Erstellen” (“create”) you can create a new page. 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19:18</meta:creation-date>
    <dc:creator>Generated</dc:creator>
    <dc:date>2026-08-17T15::19:18</dc:date>
    <dc:language>en-US</dc:language>
    <meta:editing-cycles>1</meta:editing-cycles>
    <meta:editing-duration>PT0S</meta:editing-duration>
    <dc:title>en:support:blogs:05_seiten_erstellen</dc:title>
  </office:meta>
</office:document-meta>
</file>