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a857c2db12f53739925f3981b288ee.png"/>
  <manifest:file-entry manifest:media-type="image/png" manifest:full-path="Pictures/b2102cf747471b7ffd82048759288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3_eigenes_foto"/><text:bookmark-start text:name="__RefHeading___upload_your_own_profile_picture_1"/><text:bookmark-start text:name="upload_your_own_profile_picture"/>Upload your own profile picture<text:bookmark-end text:name="__RefHeading___upload_your_own_profile_picture_1"/><text:bookmark-end text:name="upload_your_own_profile_picture"/></text:h>
      <text:p text:style-name="Text_20_body">If you decide to use the standard theme you will be able to upload an own profile picture. </text:p>
      <text:p text:style-name="Text_20_body"><draw:frame draw:style-name="medialeft" draw:name="0" text:anchor-type="paragraph" draw:z-index="0" svg:width="18.7325cm" style:rel-width="100%" svg:height="10.265833333333cm" style:rel-height="scale"><draw:image xlink:href="Pictures/63a857c2db12f53739925f3981b288ee.png" xlink:type="simple" xlink:show="embed" xlink:actuate="onLoad"/></draw:frame></text:p>
      <text:p text:style-name="Horizontal_20_Line"/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administration page of the blog: <text:a xlink:type="simple" xlink:href="http://blog.stud.uni-goettingen.de/deinblogname/wp-admin" text:style-name="Internet_20_link" text:visited-style-name="Visited_20_Internet_20_Link">http://blog.stud.uni-goettingen.de/deinblogname/wp-admin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At the menu item „Headers“, click on „Add New File“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Click on „Datei auswählen“ („choose file“), choose the photo you would like to use and confirm by clicking on „Upload“.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Switch to the menu item „Settings“ and choose the uploaded photo. </text:p>
      <text:p text:style-name="Text_20_body"><draw:frame draw:style-name="medialeft" draw:name="1" text:anchor-type="paragraph" draw:z-index="1" svg:width="18.7325cm" style:rel-width="100%" svg:height="11.985625cm" style:rel-height="scale"><draw:image xlink:href="Pictures/b2102cf747471b7ffd82048759288b2b.png" xlink:type="simple" xlink:show="embed" xlink:actuate="onLoad"/></draw:frame></text:p>
      <text:p text:style-name="Horizontal_20_Line"/>
      <text:p text:style-name="Text_20_body"><text:line-break/>
<text:line-break/>
<text:span text:style-name="Emphasis"><text:span text:style-name="Strong_20_Emphasis">Please note:</text:span></text:span></text:p>
      <text:p text:style-name="Text_20_body">To be displayed correctly, the photo should have the size 260×120. You can download a template 
 <text:a xlink:type="simple" xlink:href="http://blog.stud.uni-goettingen.de/studit/wp-content/header-images/leer2.png" text:style-name="Internet_20_link" text:visited-style-name="Visited_20_Internet_20_Link"> here</text:a>. Positioning the background-transparent profile picture in the middle of the template creates a very nice effect. If you have any problems while editing your profile picture, you can also send the image to <text:a xlink:type="simple" xlink:href="mailto:info@studit.uni-goettingen.de" text:style-name="Internet_20_link" text:visited-style-name="Visited_20_Internet_20_Link">info@studit.uni-goettingen.de</text:a> for editing. We will try to respond to these kinds of requests as quick as pos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48:21</meta:creation-date>
    <dc:creator>Generated</dc:creator>
    <dc:date>2026-08-17T12::48:21</dc:date>
    <dc:language>en-US</dc:language>
    <meta:editing-cycles>1</meta:editing-cycles>
    <meta:editing-duration>PT0S</meta:editing-duration>
    <dc:title>en:support:blogs:03_eigenes_foto</dc:title>
  </office:meta>
</office:document-meta>
</file>