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91619373f1790abc2c49e9bd6eeb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00_ueber_uni_blogs"/><text:bookmark-start text:name="__RefHeading___blogs_at_gottingen_university_1"/><text:bookmark-start text:name="blogs_at_gottingen_university"/>Blogs at Göttingen University<text:bookmark-end text:name="__RefHeading___blogs_at_gottingen_university_1"/><text:bookmark-end text:name="blogs_at_gottingen_university"/></text:h>
      <text:p text:style-name="Text_20_body"><draw:frame draw:style-name="mediacenter" draw:name="0" text:anchor-type="paragraph" draw:z-index="0" svg:width="18.520833333333cm" style:rel-width="100%" svg:height="11.749616666667cm" style:rel-height="scale"><draw:image xlink:href="Pictures/4c91619373f1790abc2c49e9bd6eebb6.png" xlink:type="simple" xlink:show="embed" xlink:actuate="onLoad"/></draw:frame>
<text:line-break/>
<text:line-break/>
Blogs at Göttingen University is a multi-blog system for students, alumnis, lectors and organisations at Göttingen University.</text:p>
      <text:p text:style-name="Text_20_body"><text:a xlink:type="simple" xlink:href="http://blog.stud.uni-goettingen.de/" text:style-name="Internet_20_link" text:visited-style-name="Visited_20_Internet_20_Link">http://blog.stud.uni-goettingen.de/</text:a></text:p>
      <text:p text:style-name="Text_20_body">The range of functions is not only restricted to create web logs, for what this platform has been created for in the first place. It can also be extended as desired by using plugins which leads to different fields of application. 
 <text:line-break/>
 <text:line-break/></text:p>
      <text:h text:style-name="Heading_20_1" text:outline-level="1"><text:bookmark-start text:name="__RefHeading___all_help_topics_about_blogs_for_students_2"/><text:bookmark-start text:name="all_help_topics_about_blogs_for_students"/>All help topics about blogs for students<text:bookmark-end text:name="__RefHeading___all_help_topics_about_blogs_for_students_2"/><text:bookmark-end text:name="all_help_topics_about_blogs_for_students"/></text:h>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h text:style-name="Heading_20_1" text:outline-level="1"><text:bookmark-start text:name="__RefHeading___contact_3"/><text:bookmark-start text:name="contact"/>Contact<text:bookmark-end text:name="__RefHeading___contact_3"/><text:bookmark-end text:name="contact"/></text:h>
      <text:p text:style-name="Text_20_body">You can contact us anytime at <text:a xlink:type="simple" xlink:href="mailto:info@studit.uni-goettingen.de" text:style-name="Internet_20_link" text:visited-style-name="Visited_20_Internet_20_Link">info@studit.uni-goettingen.de</text:a> or by using the form below.</text:p>
      <text:p text:style-name="Text_20_body"><text:a xlink:type="simple" xlink:href="tag&amp;#62; studIT blog weblog university" text:style-name="Internet_20_link" text:visited-style-name="Visited_20_Internet_20_Link">tag&gt; studIT blog weblog univers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47:32</meta:creation-date>
    <dc:creator>Generated</dc:creator>
    <dc:date>2026-08-17T18::47:32</dc:date>
    <dc:language>en-US</dc:language>
    <meta:editing-cycles>1</meta:editing-cycles>
    <meta:editing-duration>PT0S</meta:editing-duration>
    <dc:title>en:support:blogs:00_ueber_uni_blogs</dc:title>
  </office:meta>
</office:document-meta>
</file>