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9b2d251d23f9ee792fec329683ba572.jpg"/>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chipkarte"/><text:bookmark-start text:name="__RefHeading___your_student_id_1"/><text:bookmark-start text:name="your_student_id"/>Your student ID<text:bookmark-end text:name="__RefHeading___your_student_id_1"/><text:bookmark-end text:name="your_student_id"/></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lease read the latest university news and updates <text:a xlink:type="simple" xlink:href="http://newsletter.uni-goettingen.de/blog/2020/10/23/ersatz-fuer-die-chipkarte-replacement-for-broken-student-id/" text:style-name="Internet_20_link" text:visited-style-name="Visited_20_Internet_20_Link">here</text:a>. <text:line-break/><text:span text:style-name="Strong_20_Emphasis">Please do also kindly note</text:span> that ID cards aren't being printed on site right now. Please note the <text:a xlink:type="simple" xlink:href="https://www.uni-goettingen.de/en/664087.html" text:style-name="Internet_20_link" text:visited-style-name="Visited_20_Internet_20_Link">Starter-Kit of the university</text:a></text:p></table:table-cell></table:table-row></table:table></draw:text-box></draw:frame></text:p>
      <text:p text:style-name="Text_20_body"><draw:frame draw:style-name="media" draw:name="0" text:anchor-type="as-char" draw:z-index="0" svg:width="6.82625cm" style:rel-width="100%" svg:height="4.445cm" style:rel-height="scale"><draw:image xlink:href="Pictures/e9b2d251d23f9ee792fec329683ba572.jpg" xlink:type="simple" xlink:show="embed" xlink:actuate="onLoad"/></draw:frame></text:p>
      <text:p text:style-name="Text_20_body">As a student at Göttingen University you are obliged to get a student ID after matriculation. This chip card identifies you as a student of Göttingen University. You can get your student ID for free at the <text:a xlink:type="simple" xlink:href="https://studit.uni-goettingen.de/en/support/studit_support/chipkartenstelle" text:style-name="Internet_20_link" text:visited-style-name="Visited_20_Internet_20_Link">chip card office</text:a> from <text:a xlink:type="simple" xlink:href="https://studit.uni-goettingen.de/en/support/studit_support/start" text:style-name="Internet_20_link" text:visited-style-name="Visited_20_Internet_20_Link">studIT</text:a> advisors in the main lecture hall building. </text:p>
      <text:p text:style-name="Text_20_body">Your chip card serves as a library card, a <text:a xlink:type="simple" xlink:href="https://studit.uni-goettingen.de/en/support/ausweis/semesterticket" text:style-name="Internet_20_link" text:visited-style-name="Visited_20_Internet_20_Link">semester rail ticket</text:a> and a <text:a xlink:type="simple" xlink:href="https://studit.uni-goettingen.de/en/support/ausweis/kulturticket" text:style-name="Internet_20_link" text:visited-style-name="Visited_20_Internet_20_Link">culture ticket</text:a> as well. You can also use your student ID as a means of payment at university, for example when paying in the cafeteria (Mensa) or for your printing credits. </text:p>
      <text:p text:style-name="Text_20_body">To use these functions, you can add credit to your card at one of the money transfer machines by paying cash or by debit. After topping up your card, you'll only have to place your card on a reading device at the canteen or at one of our studIT helpdesks.</text:p>
      <text:h text:style-name="Heading_20_2" text:outline-level="2"><text:bookmark-start text:name="__RefHeading___in_case_you_have_lost_your_card_2"/><text:bookmark-start text:name="in_case_you_have_lost_your_card"/>In case you have lost your card...<text:bookmark-end text:name="__RefHeading___in_case_you_have_lost_your_card_2"/><text:bookmark-end text:name="in_case_you_have_lost_your_card"/></text:h>
      <text:p text:style-name="Text_20_body">If you have lost your card, you can first lock it to make sure that no other person will be able to top it up or pay with it. In order to lock your card, please call <text:a xlink:type="simple" xlink:href="tel:+49551391171" text:style-name="Internet_20_link" text:visited-style-name="Visited_20_Internet_20_Link">0551 39 1171</text:a>.</text:p>
      <text:p text:style-name="Text_20_body">Chip cards that have been found anywhere on campus are being sent to the <text:a xlink:type="simple" xlink:href="http://www.uni-goettingen.de/de/19595.html" text:style-name="Internet_20_link" text:visited-style-name="Visited_20_Internet_20_Link">Office of Student Affairs</text:a>. That is why you should ask for your card there if you have lost it. At the Office of Student Affairs they can also unlock your card in case you got it back.</text:p>
      <text:p text:style-name="Text_20_body">In case your student ID could not be found, you can apply for a new chip card there as well. The opening hours of the Office of Student Affairs can be found <text:a xlink:type="simple" xlink:href="http://www.uni-goettingen.de/en/79465.html" text:style-name="Internet_20_link" text:visited-style-name="Visited_20_Internet_20_Link">on their website</text:a>. Please bring a valid ID card or passport with you for identification.</text:p>
      <text:h text:style-name="Heading_20_2" text:outline-level="2"><text:bookmark-start text:name="__RefHeading___damaged_chip_card_3"/><text:bookmark-start text:name="damaged_chip_card"/>damaged chip card<text:bookmark-end text:name="__RefHeading___damaged_chip_card_3"/><text:bookmark-end text:name="damaged_chip_card"/></text:h>
      <text:p text:style-name="Text_20_body">If your chip card is unreadable, broken, scratched and not usable anymore, we recommend you going to the Office of Student Affairs and get a new card there. It often is the case that you can't read the imprint on the chip card anymore. The reason for this is the rewritable TRW stripe being damaged. Unfortunately this stripe cannot be replaced, that is why you'll need a new card. Taking a walk to the Office of Student Affairs will be inevitable <draw:frame draw:style-name="media" draw:name="1" text:anchor-type="as-char" draw:z-index="1" svg:width="" svg:rel-width="100%" svg:height="0cm"><draw:image xlink:href="Pictures/8dee9c25540446b9147bf8c2030c2e24.svg" xlink:type="simple" xlink:show="embed" xlink:actuate="onLoad"/></draw:frame>.</text:p>
      <text:h text:style-name="Heading_20_2" text:outline-level="2"><text:bookmark-start text:name="__RefHeading___use_of_the_chip_card_4"/><text:bookmark-start text:name="use_of_the_chip_card"/>Use of the chip card<text:bookmark-end text:name="__RefHeading___use_of_the_chip_card_4"/><text:bookmark-end text:name="use_of_the_chip_card"/></text:h>
      <text:list text:style-name="List_20_1" text:continue-numbering="false">
        <text:list-item>
          <text:p text:style-name="List_20_1_Content_First"> Identification</text:p>
        </text:list-item>
        <text:list-item>
          <text:p text:style-name="List_20_1_Content"> Means of payment in the university's canteens and cafes</text:p>
        </text:list-item>
        <text:list-item>
          <text:p text:style-name="List_20_1_Content"> topping up your <text:a xlink:type="simple" xlink:href="https://studit.uni-goettingen.de/en/support/drucken/druckguthaben" text:style-name="Internet_20_link" text:visited-style-name="Visited_20_Internet_20_Link">printing credit</text:a></text:p>
        </text:list-item>
        <text:list-item>
          <text:p text:style-name="List_20_1_Content"> authentication at <text:a xlink:type="simple" xlink:href="https://studit.uni-goettingen.de/en/support/drucken/multifunktionsgerate" text:style-name="Internet_20_link" text:visited-style-name="Visited_20_Internet_20_Link">printers</text:a></text:p>
        </text:list-item>
        <text:list-item>
          <text:p text:style-name="List_20_1_Content"> library card</text:p>
        </text:list-item>
        <text:list-item>
          <text:p text:style-name="List_20_1_Content"> <text:a xlink:type="simple" xlink:href="https://studit.uni-goettingen.de/en/support/ausweis/semesterticket" text:style-name="Internet_20_link" text:visited-style-name="Visited_20_Internet_20_Link">train and bus ticket</text:a></text:p>
        </text:list-item>
        <text:list-item>
          <text:p text:style-name="List_20_1_Content"> <text:a xlink:type="simple" xlink:href="https://studit.uni-goettingen.de/en/support/ausweis/kulturticket" text:style-name="Internet_20_link" text:visited-style-name="Visited_20_Internet_20_Link">culture ticket</text:a></text:p>
        </text:list-item>
        <text:list-item>
          <text:p text:style-name="List_20_1_Content"> authentication at rooms and lockers</text:p>
        </text:list-item>
        <text:list-item>
          <text:p text:style-name="List_20_1_Content_Last"> access to buildings</text:p>
        </text:list-item>
      </text:list>
      <text:p text:style-name="Text_20_body"><text:a xlink:type="simple" xlink:href="tag&amp;#62; chip card student ID issue point lost damaged scratched broken office student affairs" text:style-name="Internet_20_link" text:visited-style-name="Visited_20_Internet_20_Link">tag&gt; chip card student ID issue point lost damaged scratched broken office student affai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0::38:34</meta:creation-date>
    <dc:creator>Generated</dc:creator>
    <dc:date>2026-08-17T20::38:34</dc:date>
    <dc:language>en-US</dc:language>
    <meta:editing-cycles>1</meta:editing-cycles>
    <meta:editing-duration>PT0S</meta:editing-duration>
    <dc:title>en:support:ausweis:chipkarte</dc:title>
  </office:meta>
</office:document-meta>
</file>