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c9d43cdea8d89b5fdecd1a2249ff38.png"/>
  <manifest:file-entry manifest:media-type="image/png" manifest:full-path="Pictures/2a2b48d87aef0850e154ac5b431915b8.png"/>
  <manifest:file-entry manifest:media-type="image/png" manifest:full-path="Pictures/9b04097df4a01d12df597cdbcfb43da3.png"/>
  <manifest:file-entry manifest:media-type="image/png" manifest:full-path="Pictures/6c4b676ca86d5f939de789a0b422b5e8.png"/>
  <manifest:file-entry manifest:media-type="image/png" manifest:full-path="Pictures/423621eeb1042e43c0b38561de2ae8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cloudspeicher"/><text:bookmark-start text:name="__RefHeading___cloud_storage_1"/><text:bookmark-start text:name="cloud_storage"/>cloud storage<text:bookmark-end text:name="__RefHeading___cloud_storage_1"/><text:bookmark-end text:name="cloud_storage"/></text:h>
      <text:p text:style-name="Text_20_body">In cooperation with the GWDG (the univeristy's computing centre) we offer you - on top of your home directory - 10GB of cloud storage via ownCloud. <text:a xlink:type="simple" xlink:href="https://owncloud.gwdg.de" text:style-name="Internet_20_link" text:visited-style-name="Visited_20_Internet_20_Link">Sign in</text:a> using your <text:span text:style-name="Strong_20_Emphasis">student email-address</text:span> and the corresponding password. There are also clients for Windows, macOS and Linux that can be used to syncronize folders to your hardrive.</text:p>
      <text:p text:style-name="Text_20_body">The 50GB cloud storage are free of charge, your data is accessible worldwide and stored on GWDG servers in Göttingen. </text:p>
      <text:p text:style-name="Text_20_body">Limitation: it is not possible to use the desktop client on studIT computers. A full ownCloud would cause problems with your home directory.</text:p>
      <text:h text:style-name="Heading_20_2" text:outline-level="2"><text:bookmark-start text:name="__RefHeading___setting_up_the_desktop_client_2"/><text:bookmark-start text:name="setting_up_the_desktop_client"/>Setting up the desktop client<text:bookmark-end text:name="__RefHeading___setting_up_the_desktop_client_2"/><text:bookmark-end text:name="setting_up_the_desktop_client"/></text:h>
      <text:p text:style-name="Text_20_body"><text:span text:style-name="Plugin_Wrap_Span_Emphasised">The following manual is written and tested on macOS 10.14.6. The setup on Windows and Linux is comparable.</text:span></text:p>
      <text:h text:style-name="Heading_20_3" text:outline-level="3"><text:bookmark-start text:name="__RefHeading___i._preparation_3"/><text:bookmark-start text:name="i._preparation"/>I. Preparation<text:bookmark-end text:name="__RefHeading___i._preparation_3"/><text:bookmark-end text:name="i._preparation"/></text:h>
      <text:p text:style-name="Text_20_body"><text:a xlink:type="simple" xlink:href="https://owncloud.com/download/" text:style-name="Internet_20_link" text:visited-style-name="Visited_20_Internet_20_Link">Download</text:a> and install the ownCloud client that matches your operating system. 
Before setting up the ownCloud account in your desktop client, it has to be initialized. <text:a xlink:type="simple" xlink:href="https://owncloud.gwdg.de" text:style-name="Internet_20_link" text:visited-style-name="Visited_20_Internet_20_Link">Log in</text:a> with your student email-address and the correspondig password. <text:line-break/></text:p>
      <text:h text:style-name="Heading_20_3" text:outline-level="3"><text:bookmark-start text:name="__RefHeading___ii._setup_4"/><text:bookmark-start text:name="ii._setup"/>II. Setup<text:bookmark-end text:name="__RefHeading___ii._setup_4"/><text:bookmark-end text:name="ii._setup"/></text:h>
      <text:p text:style-name="Text_20_body">Launch the application from the Launchpad or the Applications folder, fill in <text:a xlink:type="simple" xlink:href="https://owncloud.gwdg.de" text:style-name="Internet_20_link" text:visited-style-name="Visited_20_Internet_20_Link">https://owncloud.gwdg.de</text:a> as Server Address and click <text:span text:style-name="Emphasis">Next &gt;</text:span>.<text:line-break/>
<text:line-break/>
<draw:frame draw:style-name="media" draw:name="0" text:anchor-type="as-char" draw:z-index="0" svg:width="15.875cm" svg:height="10.138833333333cm"><draw:image xlink:href="Pictures/37c9d43cdea8d89b5fdecd1a2249ff38.png" xlink:type="simple" xlink:show="embed" xlink:actuate="onLoad"/></draw:frame>
<text:line-break/>
<text:line-break/>
A browser windows opens and asks you to sign in. Sign in using your <text:span text:style-name="Strong_20_Emphasis">student email-address</text:span> and the corresponding password.<text:line-break/>
<text:line-break/>
<draw:frame draw:style-name="media" draw:name="1" text:anchor-type="as-char" draw:z-index="1" svg:width="21.166666666667cm" style:rel-width="100%" svg:height="15.027693856999cm" style:rel-height="scale"><draw:image xlink:href="Pictures/2a2b48d87aef0850e154ac5b431915b8.png" xlink:type="simple" xlink:show="embed" xlink:actuate="onLoad"/></draw:frame>
<text:line-break/>
<text:line-break/>
Click on <text:span text:style-name="Emphasis">Authorize</text:span> in order to establish the connection between the ownCloud-service and -client.<text:line-break/>
<text:line-break/>
<draw:frame draw:style-name="media" draw:name="2" text:anchor-type="as-char" draw:z-index="2" svg:width="21.166666666667cm" style:rel-width="100%" svg:height="15.027693856999cm" style:rel-height="scale"><draw:image xlink:href="Pictures/9b04097df4a01d12df597cdbcfb43da3.png" xlink:type="simple" xlink:show="embed" xlink:actuate="onLoad"/></draw:frame>
<text:line-break/>
<text:line-break/>
Finally, you can select elements that you want to sync as well as the directory on your harddrive where the data will be stored.<text:line-break/>
<text:line-break/>
<draw:frame draw:style-name="media" draw:name="3" text:anchor-type="as-char" draw:z-index="3" svg:width="15.875cm" svg:height="13.821833333333cm"><draw:image xlink:href="Pictures/6c4b676ca86d5f939de789a0b422b5e8.png" xlink:type="simple" xlink:show="embed" xlink:actuate="onLoad"/></draw:frame>
<text:line-break/>
<text:line-break/>
Using the standard settings, the ownCloud folder appears in the favourites list of the Finder.<text:line-break/>
<text:line-break/>
<draw:frame draw:style-name="media" draw:name="4" text:anchor-type="as-char" draw:z-index="4" svg:width="15.875cm" svg:height="8.988961038961cm"><draw:image xlink:href="Pictures/423621eeb1042e43c0b38561de2ae8e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42:42</meta:creation-date>
    <dc:creator>Generated</dc:creator>
    <dc:date>2026-08-17T07::42:42</dc:date>
    <dc:language>en-US</dc:language>
    <meta:editing-cycles>1</meta:editing-cycles>
    <meta:editing-duration>PT0S</meta:editing-duration>
    <dc:title>en:support:account:cloudspeicher</dc:title>
  </office:meta>
</office:document-meta>
</file>