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54391b1df9f75fd8a9e25d297cbe777.png"/>
  <manifest:file-entry manifest:media-type="image/gif" manifest:full-path="Pictures/4212c459ad21bce24e1f8f349e1df07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tart"/><text:bookmark-start text:name="__RefHeading___studit_online_support_1"/><text:bookmark-start text:name="studit_online_support"/>studIT Online Support<text:bookmark-end text:name="__RefHeading___studit_online_support_1"/><text:bookmark-end text:name="studit_online_support"/></text:h>
      <text:h text:style-name="Heading_20_2" text:outline-level="2"><text:bookmark-start text:name="__RefHeading___welcome_to_the_studit_support_pages_2"/><text:bookmark-start text:name="welcome_to_the_studit_support_pages"/>Welcome to the studIT support pages<text:bookmark-end text:name="__RefHeading___welcome_to_the_studit_support_pages_2"/><text:bookmark-end text:name="welcome_to_the_studit_support_pages"/></text:h>
      <text:p text:style-name="Text_20_body">On this website you'll find all information concerning information technology for students at Göttingen University. These pages are constantly under review, so it is worth checking for new information every once in a while.<text:line-break/>
<text:span text:style-name="Strong_20_Emphasis">Full text search:</text:span> You can search for keywords and tags in the search window <text:line-break/>
<text:span text:style-name="Strong_20_Emphasis">Navigation:</text:span> There is an extendable menu on the left side of the website, so you can look up categories very quickly.<text:line-break/>
<text:span text:style-name="Strong_20_Emphasis">Tags:</text:span> Every article is tagged with several keywords. Further down on this page you'll find a tag cloud, showing you the most common tags. After a click on a tag in the cloud, a list of articles tagged with this keyword will show up. <text:line-break/>
If you want to know what studIT is and what we are doing, click <text:a xlink:type="simple" xlink:href="https://studit.uni-goettingen.de/support/studit_support/video" text:style-name="Internet_20_link" text:visited-style-name="Visited_20_Internet_20_Link">HERE!</text:a><draw:frame draw:style-name="media" draw:name="0" text:anchor-type="as-char" draw:z-index="0" svg:width="0.79375cm" svg:height="0.79375cm"><draw:image xlink:href="Pictures/c54391b1df9f75fd8a9e25d297cbe777.png" xlink:type="simple" xlink:show="embed" xlink:actuate="onLoad"/></draw:frame>
&lt;menu col=3,align=center&gt;
&lt;item&gt;Your Account||<text:a xlink:type="simple" xlink:href="https://studit.uni-goettingen.de/support/account/start" text:style-name="Internet_20_link" text:visited-style-name="Visited_20_Internet_20_Link">account</text:a>|<draw:frame draw:style-name="media" draw:name="1" text:anchor-type="as-char" draw:z-index="1" svg:width="" svg:rel-width="100%" svg:height="0cm"><draw:image xlink:href="/var/www/dokuwiki/data/media/support/home_64.png" xlink:type="simple" xlink:show="embed" xlink:actuate="onLoad"/></draw:frame>&lt;/item&gt;</text:p>
      <text:p text:style-name="Text_20_body">&lt;item&gt;Your student ID||<text:a xlink:type="simple" xlink:href="https://studit.uni-goettingen.de/support/ausweis" text:style-name="Internet_20_link" text:visited-style-name="Visited_20_Internet_20_Link">ausweis</text:a>|<draw:frame draw:style-name="media" draw:name="2" text:anchor-type="as-char" draw:z-index="2" svg:width="1.6933333333333cm" svg:height="1.6933333333333cm"><draw:image xlink:href="Pictures/4212c459ad21bce24e1f8f349e1df072.gif" xlink:type="simple" xlink:show="embed" xlink:actuate="onLoad"/></draw:frame>&lt;/item&gt;</text:p>
      <text:p text:style-name="Text_20_body">&lt;item&gt;Your E-mail||<text:a xlink:type="simple" xlink:href="https://studit.uni-goettingen.de/support/email/start" text:style-name="Internet_20_link" text:visited-style-name="Visited_20_Internet_20_Link">email</text:a>|<draw:frame draw:style-name="media" draw:name="3" text:anchor-type="as-char" draw:z-index="3" svg:width="" svg:rel-width="100%" svg:height="0cm"><draw:image xlink:href="/var/www/dokuwiki/data/media/support/email-64.png" xlink:type="simple" xlink:show="embed" xlink:actuate="onLoad"/></draw:frame>&lt;/item&gt;</text:p>
      <text:p text:style-name="Text_20_body">&lt;item&gt;Printing||<text:a xlink:type="simple" xlink:href="https://studit.uni-goettingen.de/support/drucken" text:style-name="Internet_20_link" text:visited-style-name="Visited_20_Internet_20_Link">drucken</text:a>|<draw:frame draw:style-name="media" draw:name="4" text:anchor-type="as-char" draw:z-index="4" svg:width="" svg:rel-width="100%" svg:height="0cm"><draw:image xlink:href="/var/www/dokuwiki/data/media/support/agt_print-64.png" xlink:type="simple" xlink:show="embed" xlink:actuate="onLoad"/></draw:frame>&lt;/item&gt;</text:p>
      <text:p text:style-name="Text_20_body">&lt;item&gt;Photocopying||<text:a xlink:type="simple" xlink:href="https://studit.uni-goettingen.de/support/drucken" text:style-name="Internet_20_link" text:visited-style-name="Visited_20_Internet_20_Link">drucken</text:a>|<draw:frame draw:style-name="media" draw:name="5" text:anchor-type="as-char" draw:z-index="5" svg:width="" svg:rel-width="100%" svg:height="0cm"><draw:image xlink:href="/var/www/dokuwiki/data/media/support/editcopy-64.png" xlink:type="simple" xlink:show="embed" xlink:actuate="onLoad"/></draw:frame>&lt;/item&gt;</text:p>
      <text:p text:style-name="Text_20_body">&lt;item&gt;Scanning||<text:a xlink:type="simple" xlink:href="https://studit.uni-goettingen.de/support/drucken" text:style-name="Internet_20_link" text:visited-style-name="Visited_20_Internet_20_Link">drucken</text:a>|<draw:frame draw:style-name="media" draw:name="6" text:anchor-type="as-char" draw:z-index="6" svg:width="" svg:rel-width="100%" svg:height="0cm"><draw:image xlink:href="/var/www/dokuwiki/data/media/support/scanner-642.png" xlink:type="simple" xlink:show="embed" xlink:actuate="onLoad"/></draw:frame>&lt;/item&gt;</text:p>
      <text:p text:style-name="Text_20_body">&lt;item&gt;Wireless LAN||<text:a xlink:type="simple" xlink:href="https://studit.uni-goettingen.de/support/wlan" text:style-name="Internet_20_link" text:visited-style-name="Visited_20_Internet_20_Link">wlan</text:a>|<draw:frame draw:style-name="media" draw:name="7" text:anchor-type="as-char" draw:z-index="7" svg:width="" svg:rel-width="100%" svg:height="0cm"><draw:image xlink:href="/var/www/dokuwiki/data/media/support/wireless-642.png" xlink:type="simple" xlink:show="embed" xlink:actuate="onLoad"/></draw:frame>&lt;/item&gt;</text:p>
      <text:p text:style-name="Text_20_body">&lt;item&gt;Software||<text:a xlink:type="simple" xlink:href="https://studit.uni-goettingen.de/support/software/start" text:style-name="Internet_20_link" text:visited-style-name="Visited_20_Internet_20_Link">software</text:a>|<draw:frame draw:style-name="media" draw:name="8" text:anchor-type="as-char" draw:z-index="8" svg:width="" svg:rel-width="100%" svg:height="0cm"><draw:image xlink:href="/var/www/dokuwiki/data/media/support/software-64.png" xlink:type="simple" xlink:show="embed" xlink:actuate="onLoad"/></draw:frame>&lt;/item&gt;</text:p>
      <text:p text:style-name="Text_20_body">&lt;item&gt;Blogs||<text:a xlink:type="simple" xlink:href="http://blog.stud.uni-goettingen.de/" text:style-name="Internet_20_link" text:visited-style-name="Visited_20_Internet_20_Link">http://blog.stud.uni-goettingen.de/</text:a>|<draw:frame draw:style-name="media" draw:name="9" text:anchor-type="as-char" draw:z-index="9" svg:width="" svg:rel-width="100%" svg:height="0cm"><draw:image xlink:href="/var/www/dokuwiki/data/media/support/blog.gif" xlink:type="simple" xlink:show="embed" xlink:actuate="onLoad"/></draw:frame>&lt;/item&gt;</text:p>
      <text:p text:style-name="Text_20_body">&lt;item&gt;studIT Support||<text:a xlink:type="simple" xlink:href="https://studit.uni-goettingen.de/support/studit_support/start" text:style-name="Internet_20_link" text:visited-style-name="Visited_20_Internet_20_Link">studit_support</text:a>|<draw:frame draw:style-name="media" draw:name="10" text:anchor-type="as-char" draw:z-index="10" svg:width="" svg:rel-width="100%" svg:height="0cm"><draw:image xlink:href="/var/www/dokuwiki/data/media/support/standort3.gif" xlink:type="simple" xlink:show="embed" xlink:actuate="onLoad"/></draw:frame>&lt;/item&gt;</text:p>
      <text:p text:style-name="Text_20_body">&lt;item&gt;Notebooks||<text:a xlink:type="simple" xlink:href="https://studit.uni-goettingen.de/support/notebooks" text:style-name="Internet_20_link" text:visited-style-name="Visited_20_Internet_20_Link">notebooks</text:a>|<draw:frame draw:style-name="media" draw:name="11" text:anchor-type="as-char" draw:z-index="11" svg:width="" svg:rel-width="100%" svg:height="0cm"><draw:image xlink:href="/var/www/dokuwiki/data/media/support/notebook-64.png" xlink:type="simple" xlink:show="embed" xlink:actuate="onLoad"/></draw:frame>&lt;/item&gt;</text:p>
      <text:p text:style-name="Text_20_body">&lt;item&gt;Contact||<text:a xlink:type="simple" xlink:href="https://studit.uni-goettingen.de/support/studit_support/kontakt" text:style-name="Internet_20_link" text:visited-style-name="Visited_20_Internet_20_Link">kontakt</text:a>|<draw:frame draw:style-name="media" draw:name="12" text:anchor-type="as-char" draw:z-index="12" svg:width="" svg:rel-width="100%" svg:height="0cm"><draw:image xlink:href="/var/www/dokuwiki/data/media/support/contact-64.png" xlink:type="simple" xlink:show="embed" xlink:actuate="onLoad"/></draw:frame>&lt;/item&gt;</text:p>
      <text:p text:style-name="Text_20_body">&lt;/menu&gt;
<draw:frame draw:style-name="media" draw:name="13" text:anchor-type="as-char" draw:z-index="13" svg:width="0.79375cm" svg:height="0.79375cm"><draw:image xlink:href="Pictures/c54391b1df9f75fd8a9e25d297cbe777.png" xlink:type="simple" xlink:show="embed" xlink:actuate="onLoad"/></draw:frame></text:p>
      <text:h text:style-name="Heading_20_2" text:outline-level="2"><text:bookmark-start text:name="__RefHeading___studit_news_3"/><text:bookmark-start text:name="studit_news"/>studIT NEWS<text:bookmark-end text:name="__RefHeading___studit_news_3"/><text:bookmark-end text:name="studit_news"/></text:h>
      <text:list text:style-name="List_20_1" text:continue-numbering="false">
        <text:list-item>
          <text:p text:style-name="LastListParagraph_List_20_1_Content_First"><text:span text:style-name="Emphasis">Es ist ein Fehler beim Laden des Feeds aufgetreten: </text:span><text:a xlink:type="simple" xlink:href="http://twitter.com/statuses/user_timeline/98324746.rss" text:style-name="Internet_20_link" text:visited-style-name="Visited_20_Internet_20_Link">http://twitter.com/statuses/user_timeline/98324746.rss</text:a></text:p>
        </text:list-item>
      </text:list>
      <text:h text:style-name="Heading_20_2" text:outline-level="2"><text:bookmark-start text:name="__RefHeading___cloud_4"/><text:bookmark-start text:name="cloud"/>Cloud<text:bookmark-end text:name="__RefHeading___cloud_4"/><text:bookmark-end text:name="cloud"/></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8::03:15</meta:creation-date>
    <dc:creator>Generated</dc:creator>
    <dc:date>2026-08-18T18::03:15</dc:date>
    <dc:language>en-US</dc:language>
    <meta:editing-cycles>1</meta:editing-cycles>
    <meta:editing-duration>PT0S</meta:editing-duration>
    <dc:title>en:start</dc:title>
  </office:meta>
</office:document-meta>
</file>